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7f47bf7e70a310e6f0ba95f8d270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80-statistika-inventury:start"/><text:bookmark-start text:name="__RefHeading___statistika_inventury_1"/><text:bookmark-start text:name="statistika_inventury"/>Statistika inventury<text:bookmark-end text:name="__RefHeading___statistika_inventury_1"/><text:bookmark-end text:name="statistika_inventury"/></text:h>
      <text:p text:style-name="Text_20_body">Zde můžeme tisknout statistiku inventury.</text:p>
      <text:p text:style-name="Text_20_body"><draw:frame draw:style-name="media" draw:name="0" text:anchor-type="as-char" draw:z-index="0" svg:width="16.66875cm" svg:height="9.2604166666667cm"><draw:image xlink:href="Pictures/257f47bf7e70a310e6f0ba95f8d27012.jpg" xlink:type="simple" xlink:show="embed" xlink:actuate="onLoad"/></draw:frame></text:p>
      <text:p text:style-name="Text_20_body">// Strana: /i2lager/lidinvst00p // <text:line-break/>
// Strana: /i2lager/lidinvst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3:47</meta:creation-date>
    <dc:creator>Generated</dc:creator>
    <dc:date>2026-08-17T09::33:47</dc:date>
    <dc:language>en-US</dc:language>
    <meta:editing-cycles>1</meta:editing-cycles>
    <meta:editing-duration>PT0S</meta:editing-duration>
    <dc:title>i2doku-cz:060-sklad:040-inventura:080-statistika-inventury:start</dc:title>
  </office:meta>
</office:document-meta>
</file>