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start"/><text:bookmark-start text:name="__RefHeading___inventura_1"/><text:bookmark-start text:name="inventura"/>Inventura<text:bookmark-end text:name="__RefHeading___inventura_1"/><text:bookmark-end text:name="inventura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40-inventura:010-inventura:start" text:style-name="Internet_20_link" text:visited-style-name="Visited_20_Internet_20_Link">Inventura</text:a></text:p>
        </text:list-item>
        <text:list-item>
          <text:p text:style-name="List_20_1_Content"><text:a xlink:type="simple" xlink:href="https://wiki.data-norms.cz/doku.php?id=i2doku-cz:060-sklad:040-inventura:030-namatkova-inventura:start" text:style-name="Internet_20_link" text:visited-style-name="Visited_20_Internet_20_Link">Namátková inventura</text:a></text:p>
        </text:list-item>
        <text:list-item>
          <text:p text:style-name="List_20_1_Content"><text:a xlink:type="simple" xlink:href="https://wiki.data-norms.cz/doku.php?id=i2doku-cz:060-sklad:040-inventura:040-prubezna-inventura:start" text:style-name="Internet_20_link" text:visited-style-name="Visited_20_Internet_20_Link">Průběžná inventura</text:a></text:p>
        </text:list-item>
        <text:list-item>
          <text:p text:style-name="List_20_1_Content"><text:a xlink:type="simple" xlink:href="https://wiki.data-norms.cz/doku.php?id=i2doku-cz:060-sklad:040-inventura:050-nacist-inv-ser-cislo:start" text:style-name="Internet_20_link" text:visited-style-name="Visited_20_Internet_20_Link">Načíst Inventuru/Sériové číslo</text:a></text:p>
        </text:list-item>
        <text:list-item>
          <text:p text:style-name="List_20_1_Content"><text:a xlink:type="simple" xlink:href="https://wiki.data-norms.cz/doku.php?id=i2doku-cz:060-sklad:040-inventura:070-export-inventury:start" text:style-name="Internet_20_link" text:visited-style-name="Visited_20_Internet_20_Link">Export inventury</text:a></text:p>
        </text:list-item>
        <text:list-item>
          <text:p text:style-name="List_20_1_Content"><text:a xlink:type="simple" xlink:href="https://wiki.data-norms.cz/doku.php?id=i2doku-cz:060-sklad:040-inventura:075-archivace-inventury:start" text:style-name="Internet_20_link" text:visited-style-name="Visited_20_Internet_20_Link">Archivace inventur</text:a></text:p>
        </text:list-item>
        <text:list-item>
          <text:p text:style-name="List_20_1_Content_Last"><text:a xlink:type="simple" xlink:href="https://wiki.data-norms.cz/doku.php?id=i2doku-cz:060-sklad:040-inventura:080-statistika-inventury:start" text:style-name="Internet_20_link" text:visited-style-name="Visited_20_Internet_20_Link">Statistika inventury</text:a></text:p>
        </text:list-item>
      </text:list>
      <text:line-break/>
      <text:p text:style-name="Text_20_body">// Strana: /_menu/xplag/xplaginv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8:23</meta:creation-date>
    <dc:creator>Generated</dc:creator>
    <dc:date>2026-08-15T08::48:23</dc:date>
    <dc:language>en-US</dc:language>
    <meta:editing-cycles>1</meta:editing-cycles>
    <meta:editing-duration>PT0S</meta:editing-duration>
    <dc:title>i2doku-cz:060-sklad:040-inventura:start</dc:title>
  </office:meta>
</office:document-meta>
</file>