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e4cf4695e5f05db771e0d1a000821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50-vyhodnoceni:010-xplagaus10:020-lxdartxt00p:start"/><text:bookmark-start text:name="__RefHeading___texty_zbozi_1"/><text:bookmark-start text:name="texty_zbozi"/>Texty zboží<text:bookmark-end text:name="__RefHeading___texty_zbozi_1"/><text:bookmark-end text:name="texty_zbozi"/></text:h>
      <text:p text:style-name="Text_20_body">Pomocí tohoto programu je možné tisknout a prohlížet přehled textů zboží dle zadaných výběrových kritérií.</text:p>
      <text:p text:style-name="Text_20_body"><draw:frame draw:style-name="media" draw:name="0" text:anchor-type="as-char" draw:z-index="0" svg:width="13.49375cm" svg:height="9.4985416666667cm"><draw:image xlink:href="Pictures/3e4cf4695e5f05db771e0d1a000821b9.jpg" xlink:type="simple" xlink:show="embed" xlink:actuate="onLoad"/></draw:frame></text:p>
      <text:p text:style-name="Text_20_body">// Strana: /i2lager/lxdartxt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4</meta:creation-date>
    <dc:creator>Generated</dc:creator>
    <dc:date>2026-08-15T10::16:14</dc:date>
    <dc:language>en-US</dc:language>
    <meta:editing-cycles>1</meta:editing-cycles>
    <meta:editing-duration>PT0S</meta:editing-duration>
    <dc:title>i2doku-cz:060-sklad:050-vyhodnoceni:010-xplagaus10:020-lxdartxt00p:start</dc:title>
  </office:meta>
</office:document-meta>
</file>