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20-xplagaus20:010-lxdlagbe00p:start"/><text:bookmark-start text:name="__RefHeading___aktualni_stav_zasob_1"/><text:bookmark-start text:name="aktualni_stav_zasob"/>Aktuální stav zásob<text:bookmark-end text:name="__RefHeading___aktualni_stav_zasob_1"/><text:bookmark-end text:name="aktualni_stav_zasob"/></text:h>
      <text:p text:style-name="Text_20_body">Tato sestava zobrazuje aktuální stav zásob na skladě dle zadaných výběrových kritérií. Jsou zde zohledněny všechny dosud provedené pohyby bez ohledu na to, do kterého období byl tento pohyb zaúčtován a bez ohledu na to, zda byl tento pohyb přenesen do finančního účetnictví. </text:p>
      <text:p text:style-name="Text_20_body">// Strana: /i2lager/lxdlagbe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16</meta:creation-date>
    <dc:creator>Generated</dc:creator>
    <dc:date>2026-08-15T10::16:16</dc:date>
    <dc:language>en-US</dc:language>
    <meta:editing-cycles>1</meta:editing-cycles>
    <meta:editing-duration>PT0S</meta:editing-duration>
    <dc:title>i2doku-cz:060-sklad:050-vyhodnoceni:020-xplagaus20:010-lxdlagbe00p:start</dc:title>
  </office:meta>
</office:document-meta>
</file>