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20-xplagaus20:030-lxdrueck00p:start"/><text:bookmark-start text:name="__RefHeading___stav_zasob_zpetne_1"/><text:bookmark-start text:name="stav_zasob_zpetne"/>Stav zásob zpětně<text:bookmark-end text:name="__RefHeading___stav_zasob_zpetne_1"/><text:bookmark-end text:name="stav_zasob_zpetne"/></text:h>
      <text:p text:style-name="Text_20_body">Tato sestava zobrazuje stav zásob ke konci již uzavřeného účetního období oceněný aktuální skladovou cenou k okamžiku zobrazení (tzn. má jinou vypovídací schopnost než účetní stav zásob ze sestavy Měsíční stav zásob).</text:p>
      <text:p text:style-name="Text_20_body">// Strana: /i2lager/lxdrueck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16</meta:creation-date>
    <dc:creator>Generated</dc:creator>
    <dc:date>2026-08-15T10::16:16</dc:date>
    <dc:language>en-US</dc:language>
    <meta:editing-cycles>1</meta:editing-cycles>
    <meta:editing-duration>PT0S</meta:editing-duration>
    <dc:title>i2doku-cz:060-sklad:050-vyhodnoceni:020-xplagaus20:030-lxdrueck00p:start</dc:title>
  </office:meta>
</office:document-meta>
</file>