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20-xplagaus20:040-lxdmonat00p:start"/><text:bookmark-start text:name="__RefHeading___mesicni_stav_zasob_1"/><text:bookmark-start text:name="mesicni_stav_zasob"/>Měsíční stav zásob<text:bookmark-end text:name="__RefHeading___mesicni_stav_zasob_1"/><text:bookmark-end text:name="mesicni_stav_zasob"/></text:h>
      <text:p text:style-name="Text_20_body">Tato sestava zobrazuje stav zásob ke konci již uzavřeného účetního období (včetně počátečního stavu, přírůstků a úbytků za zvolené účetní období) a tento stav musí souhlasit s účetním stavem na příslušném účtu (účtech) účtové třídy 1 ke konci tohoto období. </text:p>
      <text:p text:style-name="Text_20_body">// Strana: /i2lager/lxdmonat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9::45:09</meta:creation-date>
    <dc:creator>Generated</dc:creator>
    <dc:date>2026-08-17T09::45:09</dc:date>
    <dc:language>en-US</dc:language>
    <meta:editing-cycles>1</meta:editing-cycles>
    <meta:editing-duration>PT0S</meta:editing-duration>
    <dc:title>i2doku-cz:060-sklad:050-vyhodnoceni:020-xplagaus20:040-lxdmonat00p:start</dc:title>
  </office:meta>
</office:document-meta>
</file>