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50-vyhodnoceni:020-xplagaus20:050-lxdserie00p:start"/><text:bookmark-start text:name="__RefHeading___stav_zasob-seriova_cisla_1"/><text:bookmark-start text:name="stav_zasob-seriova_cisla"/>Stav zásob-sériová čísla<text:bookmark-end text:name="__RefHeading___stav_zasob-seriova_cisla_1"/><text:bookmark-end text:name="stav_zasob-seriova_cisla"/></text:h>
      <text:p text:style-name="Text_20_body">Tato sestava zobrazuje stav zásob podle sériových čísel. Dle individuálního nastavení mohou být zobrazeny další sestavy např. stav zásob podle šarží, stav zásob podle délek atd.</text:p>
      <text:p text:style-name="Text_20_body">// Strana: /i2lager/lxdserie00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5::24:13</meta:creation-date>
    <dc:creator>Generated</dc:creator>
    <dc:date>2026-08-17T15::24:13</dc:date>
    <dc:language>en-US</dc:language>
    <meta:editing-cycles>1</meta:editing-cycles>
    <meta:editing-duration>PT0S</meta:editing-duration>
    <dc:title>i2doku-cz:060-sklad:050-vyhodnoceni:020-xplagaus20:050-lxdserie00p:start</dc:title>
  </office:meta>
</office:document-meta>
</file>