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90-ixdartbw00d:start"/><text:bookmark-start text:name="__RefHeading___skladove_pohyby_1"/><text:bookmark-start text:name="skladove_pohyby"/>Skladové pohyby<text:bookmark-end text:name="__RefHeading___skladove_pohyby_1"/><text:bookmark-end text:name="skladove_pohyby"/></text:h>
      <text:p text:style-name="Text_20_body">Tato sestava zobrazuje všechny skladové pohyby dle zvolených účetních dokladů (za každý doklad jednotlivě).</text:p>
      <text:p text:style-name="Text_20_body">// Strana: /i2info/ixdartbw0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6:33</meta:creation-date>
    <dc:creator>Generated</dc:creator>
    <dc:date>2026-08-17T08::56:33</dc:date>
    <dc:language>en-US</dc:language>
    <meta:editing-cycles>1</meta:editing-cycles>
    <meta:editing-duration>PT0S</meta:editing-duration>
    <dc:title>i2doku-cz:060-sklad:050-vyhodnoceni:020-xplagaus20:090-ixdartbw00d:start</dc:title>
  </office:meta>
</office:document-meta>
</file>