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start"/><text:bookmark-start text:name="__RefHeading___zasoby_1"/><text:bookmark-start text:name="zasoby"/>Zásoby<text:bookmark-end text:name="__RefHeading___zasoby_1"/><text:bookmark-end text:name="zasoby"/></text:h>
      <text:p text:style-name="Text_20_body">Tento program slouží k tisku a prohlížení sestav zůstatků zásob na skladě, skladových pohybů, skladového účtování atd. podle různých hledisek. Každá z těchto sestav má jinou vypovídají schopnost a rozdíly v jejich hodnotách nepředstavují automaticky chyb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50-vyhodnoceni:020-xplagaus20:010-lxdlagbe00p:start" text:style-name="Internet_20_link" text:visited-style-name="Visited_20_Internet_20_Link">Aktuální stav zásob</text:a></text:p>
        </text:list-item>
        <text:list-item>
          <text:p text:style-name="List_20_1_Content"><text:a xlink:type="simple" xlink:href="https://wiki.data-norms.cz/doku.php?id=i2doku-cz:060-sklad:050-vyhodnoceni:020-xplagaus20:020-lxdlagpl00p:start" text:style-name="Internet_20_link" text:visited-style-name="Visited_20_Internet_20_Link">Stav zásob dle skladových míst</text:a></text:p>
        </text:list-item>
        <text:list-item>
          <text:p text:style-name="List_20_1_Content"><text:a xlink:type="simple" xlink:href="https://wiki.data-norms.cz/doku.php?id=i2doku-cz:060-sklad:050-vyhodnoceni:020-xplagaus20:030-lxdrueck00p:start" text:style-name="Internet_20_link" text:visited-style-name="Visited_20_Internet_20_Link">Stav zásob zpětně</text:a></text:p>
        </text:list-item>
        <text:list-item>
          <text:p text:style-name="List_20_1_Content"><text:a xlink:type="simple" xlink:href="https://wiki.data-norms.cz/doku.php?id=i2doku-cz:060-sklad:050-vyhodnoceni:020-xplagaus20:040-lxdmonat00p:start" text:style-name="Internet_20_link" text:visited-style-name="Visited_20_Internet_20_Link">Měsíční stav zásob</text:a></text:p>
        </text:list-item>
        <text:list-item>
          <text:p text:style-name="List_20_1_Content"><text:a xlink:type="simple" xlink:href="https://wiki.data-norms.cz/doku.php?id=i2doku-cz:060-sklad:050-vyhodnoceni:020-xplagaus20:050-lxdserie00p:start" text:style-name="Internet_20_link" text:visited-style-name="Visited_20_Internet_20_Link">Stav zásob-sériová čísla (šarže, délky)</text:a></text:p>
        </text:list-item>
        <text:list-item>
          <text:p text:style-name="List_20_1_Content"><text:a xlink:type="simple" xlink:href="https://wiki.data-norms.cz/doku.php?id=i2doku-cz:060-sklad:050-vyhodnoceni:020-xplagaus20:060-lxdminus00p:start" text:style-name="Internet_20_link" text:visited-style-name="Visited_20_Internet_20_Link">Záporné stavy zásob</text:a></text:p>
        </text:list-item>
        <text:list-item>
          <text:p text:style-name="List_20_1_Content"><text:a xlink:type="simple" xlink:href="https://wiki.data-norms.cz/doku.php?id=i2doku-cz:060-sklad:050-vyhodnoceni:020-xplagaus20:070-lxdartbe00p:start" text:style-name="Internet_20_link" text:visited-style-name="Visited_20_Internet_20_Link">Stav zásob dle dodavatele</text:a></text:p>
        </text:list-item>
        <text:list-item>
          <text:p text:style-name="List_20_1_Content"><text:a xlink:type="simple" xlink:href="https://wiki.data-norms.cz/doku.php?id=i2doku-cz:060-sklad:050-vyhodnoceni:020-xplagaus20:080-lxdlabew00p:start" text:style-name="Internet_20_link" text:visited-style-name="Visited_20_Internet_20_Link">Skladové účtování</text:a></text:p>
        </text:list-item>
        <text:list-item>
          <text:p text:style-name="List_20_1_Content_Last"><text:a xlink:type="simple" xlink:href="https://wiki.data-norms.cz/doku.php?id=i2doku-cz:060-sklad:050-vyhodnoceni:020-xplagaus20:090-ixdartbw00d:start" text:style-name="Internet_20_link" text:visited-style-name="Visited_20_Internet_20_Link">Skladové pohyby</text:a></text:p>
        </text:list-item>
      </text:list>
      <text:line-break/>
      <text:p text:style-name="Text_20_body">// Strana: /_menu/xplagaus/xplagaus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0:00</meta:creation-date>
    <dc:creator>Generated</dc:creator>
    <dc:date>2026-08-17T08::40:00</dc:date>
    <dc:language>en-US</dc:language>
    <meta:editing-cycles>1</meta:editing-cycles>
    <meta:editing-duration>PT0S</meta:editing-duration>
    <dc:title>i2doku-cz:060-sklad:050-vyhodnoceni:020-xplagaus20:start</dc:title>
  </office:meta>
</office:document-meta>
</file>