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030-xplagaus30:030-frekvence-odberu:start"/><text:bookmark-start text:name="__RefHeading___frekvence_odberu_1"/><text:bookmark-start text:name="frekvence_odberu"/>Frekvence odběru<text:bookmark-end text:name="__RefHeading___frekvence_odberu_1"/><text:bookmark-end text:name="frekvence_odberu"/></text:h>
      <text:p text:style-name="Text_20_body">Statistika obsahuje pro zadané období:</text:p>
      <text:p text:style-name="Text_20_body">Množství: počet prodaných kusů v zadaném období //
Frekvence: počet dokladů v účetnictví (dle implementace se například denně vytváří 1x souhrnný doklad) //
za DL: průměr množství / frekvence</text:p>
      <text:p text:style-name="Text_20_body">Ve statistice jsou dvě období - období které nás zajímá a k tomu druhé období pro porovnání.</text:p>
      <text:p text:style-name="Text_20_body">// Strana: /i2lager/lxdfrequ00d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8::35:40</meta:creation-date>
    <dc:creator>Generated</dc:creator>
    <dc:date>2026-08-18T08::35:40</dc:date>
    <dc:language>en-US</dc:language>
    <meta:editing-cycles>1</meta:editing-cycles>
    <meta:editing-duration>PT0S</meta:editing-duration>
    <dc:title>i2doku-cz:060-sklad:050-vyhodnoceni:030-xplagaus30:030-frekvence-odberu:start</dc:title>
  </office:meta>
</office:document-meta>
</file>