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40-xplagaus40:020-lxweticb00w:start"/><text:bookmark-start text:name="__RefHeading___etikety_doklad_1"/><text:bookmark-start text:name="etikety_doklad"/>Etikety (doklad)<text:bookmark-end text:name="__RefHeading___etikety_doklad_1"/><text:bookmark-end text:name="etikety_doklad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60-sklad:050-vyhodnoceni:040-xplagaus40:020-lxweticb00w:00_set_1:start" text:style-name="Internet_20_link" text:visited-style-name="Visited_20_Internet_20_Link">00_set_1</text:a></text:p>
        </text:list-item>
      </text:list>
      <text:line-break/>
      <text:p text:style-name="Text_20_body">// Strana: /i2lager/lxweticb00w // <text:line-break/>
// Strana: /i2lager/lxweticb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43:30</meta:creation-date>
    <dc:creator>Generated</dc:creator>
    <dc:date>2026-08-17T12::43:30</dc:date>
    <dc:language>en-US</dc:language>
    <meta:editing-cycles>1</meta:editing-cycles>
    <meta:editing-duration>PT0S</meta:editing-duration>
    <dc:title>i2doku-cz:060-sklad:050-vyhodnoceni:040-xplagaus40:020-lxweticb00w:start</dc:title>
  </office:meta>
</office:document-meta>
</file>