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40a607c5f353f3f063f8f9a9ccb2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010-lxwinlbl00w:020-lxwinlbl101f:start"/><text:bookmark-start text:name="__RefHeading___ucetni_doklad_1"/><text:bookmark-start text:name="ucetni_doklad"/>Účetní doklad<text:bookmark-end text:name="__RefHeading___ucetni_doklad_1"/><text:bookmark-end text:name="ucetni_doklad"/></text:h>
      <text:p text:style-name="Text_20_body">Na této straně je zobrazena informace, jak je zvolený doklad zaúčtován ve finančním účetnictví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4540a607c5f353f3f063f8f9a9ccb2b5.jpg" xlink:type="simple" xlink:show="embed" xlink:actuate="onLoad"/></draw:frame></text:p>
      <text:p text:style-name="Text_20_body">// Strana: /i2lager/lxwinlbl00w/lxwinlbl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0:20</meta:creation-date>
    <dc:creator>Generated</dc:creator>
    <dc:date>2026-08-17T11::00:20</dc:date>
    <dc:language>en-US</dc:language>
    <meta:editing-cycles>1</meta:editing-cycles>
    <meta:editing-duration>PT0S</meta:editing-duration>
    <dc:title>i2doku-cz:060-sklad:060-zaverka:010-lxwinlbl00w:020-lxwinlbl101f:start</dc:title>
  </office:meta>
</office:document-meta>
</file>