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10-lxwinlbl00w:start"/><text:bookmark-start text:name="__RefHeading___ucetni_doklady_1"/><text:bookmark-start text:name="ucetni_doklady"/>Účetní doklady<text:bookmark-end text:name="__RefHeading___ucetni_doklady_1"/><text:bookmark-end text:name="ucetni_doklady"/></text:h>
      <text:p text:style-name="Text_20_body">Zde je zobrazen přehled všech dokladů, které byly vytvořeny závěrkou dne a které se týkají pohybů na skladě - příjmů, výdejů, změn ocenění atd. Pohyby na skladě stejného charakteru (stejný druh formuláře) se sumarizují do jednoho dokladu pro zaúčtování do finančního účetnictví.</text:p>
      <text:p text:style-name="Text_20_body">Doklady se vytvoří po provedení závěrky dne - tzn. zde vidíme doklady již přenesené do finančního účetnictví. </text:p>
      <text:p text:style-name="Text_20_body"><draw:frame draw:style-name="media" draw:name="0" text:anchor-type="as-char" draw:z-index="0" svg:width="" svg:rel-width="100%" svg:height="0cm"><draw:image xlink:href="/var/www/dokuwiki/data/media/i2doku-cz/060-sklad/060-zaverka/010-lxwinlbl00w/cz_02.jpg" xlink:type="simple" xlink:show="embed" xlink:actuate="onLoad"/></draw:frame></text:p>
      <text:p text:style-name="Text_20_body">// Strana: /i2lager/lxwinlbl00w/_set_0_01 // <text:line-break/>
// Strana: /i2lager/lxwinlbl00w/_set_0 //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60-zaverka:010-lxwinlbl00w:020-lxwinlbl101f:start" text:style-name="Internet_20_link" text:visited-style-name="Visited_20_Internet_20_Link">Účetní doklad</text:a></text:p>
        </text:list-item>
        <text:list-item>
          <text:p text:style-name="List_20_1_Content"><text:a xlink:type="simple" xlink:href="https://wiki.data-norms.cz/doku.php?id=i2doku-cz:060-sklad:060-zaverka:010-lxwinlbl00w:030-lxwinlbl102f:start" text:style-name="Internet_20_link" text:visited-style-name="Visited_20_Internet_20_Link">Pohyby</text:a></text:p>
        </text:list-item>
        <text:list-item>
          <text:p text:style-name="List_20_1_Content_Last"><text:a xlink:type="simple" xlink:href="https://wiki.data-norms.cz/doku.php?id=i2doku-cz:060-sklad:060-zaverka:010-lxwinlbl00w:040-lxwinlbl103f:start" text:style-name="Internet_20_link" text:visited-style-name="Visited_20_Internet_20_Link">Detailní údaje pohybů skladu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lager/lxwinlbl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07:43</meta:creation-date>
    <dc:creator>Generated</dc:creator>
    <dc:date>2026-08-17T15::07:43</dc:date>
    <dc:language>en-US</dc:language>
    <meta:editing-cycles>1</meta:editing-cycles>
    <meta:editing-duration>PT0S</meta:editing-duration>
    <dc:title>i2doku-cz:060-sklad:060-zaverka:010-lxwinlbl00w:start</dc:title>
  </office:meta>
</office:document-meta>
</file>