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2a23428dd0edd00269ed74feb1ab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60-zaverka:020-lxwmonab00p:start"/><text:bookmark-start text:name="__RefHeading___mesicni_zaverka_1"/><text:bookmark-start text:name="mesicni_zaverka"/>Měsíční závěrka<text:bookmark-end text:name="__RefHeading___mesicni_zaverka_1"/><text:bookmark-end text:name="mesicni_zaverka"/></text:h>
      <text:p text:style-name="Text_20_body">Tento program slouží pro uzavření všech skladů za zvolené období. Uzavírají se pohyby na všech skladech najednou. Na straně Výběrová kritéria zvolíme rok a období, které chceme uzavřít a stiskem ikony pro zpracování v hlavní nástrojové liště nebo stiskem klávesy F2 zvolené období uzavřeme.</text:p>
      <text:p text:style-name="Text_20_body"><draw:frame draw:style-name="media" draw:name="0" text:anchor-type="as-char" draw:z-index="0" svg:width="15.292916666667cm" svg:height="11.932708333333cm"><draw:image xlink:href="Pictures/6d2a23428dd0edd00269ed74feb1ab92.jpg" xlink:type="simple" xlink:show="embed" xlink:actuate="onLoad"/></draw:frame></text:p>
      <text:p text:style-name="Text_20_body">// Strana: /i2lager/lxwmonab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14</meta:creation-date>
    <dc:creator>Generated</dc:creator>
    <dc:date>2026-08-15T12::08:14</dc:date>
    <dc:language>en-US</dc:language>
    <meta:editing-cycles>1</meta:editing-cycles>
    <meta:editing-duration>PT0S</meta:editing-duration>
    <dc:title>i2doku-cz:060-sklad:060-zaverka:020-lxwmonab00p:start</dc:title>
  </office:meta>
</office:document-meta>
</file>