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f9fb53d46b006bffee143d1514de6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60-zaverka:030-lxwabswa102f:start"/><text:bookmark-start text:name="__RefHeading___odpis_skladovych_zasob_1"/><text:bookmark-start text:name="odpis_skladovych_zasob"/>Odpis skladových zásob<text:bookmark-end text:name="__RefHeading___odpis_skladovych_zasob_1"/><text:bookmark-end text:name="odpis_skladovych_zasob"/></text:h>
      <text:p text:style-name="Text_20_body">Tento program je funkční pouze při určité parametrizaci systému a slouží k odpisu zásob v rámci norem přirozených úbytků - technologické nebo technické ztráty vznikající např. rozprachem, vyschnutím atd. Může být také použit k odpisu bezobrátkových zásob.</text:p>
      <text:p text:style-name="Text_20_body"><draw:frame draw:style-name="media" draw:name="0" text:anchor-type="as-char" draw:z-index="0" svg:width="20.663958333333cm" style:rel-width="100%" svg:height="11.932708333333cm" style:rel-height="scale"><draw:image xlink:href="Pictures/4f9fb53d46b006bffee143d1514de62a.jpg" xlink:type="simple" xlink:show="embed" xlink:actuate="onLoad"/></draw:frame></text:p>
      <text:p text:style-name="Text_20_body">// Strana: /i2lager/lxwabswa00w/lxwabswa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4:55</meta:creation-date>
    <dc:creator>Generated</dc:creator>
    <dc:date>2026-08-15T11::24:55</dc:date>
    <dc:language>en-US</dc:language>
    <meta:editing-cycles>1</meta:editing-cycles>
    <meta:editing-duration>PT0S</meta:editing-duration>
    <dc:title>i2doku-cz:060-sklad:060-zaverka:030-lxwabswa102f:start</dc:title>
  </office:meta>
</office:document-meta>
</file>