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start"/><text:bookmark-start text:name="__RefHeading___zaverka_1"/><text:bookmark-start text:name="zaverka"/>Závěrka<text:bookmark-end text:name="__RefHeading___zaverka_1"/><text:bookmark-end text:name="zaverka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60-zaverka:010-lxwinlbl00w:start" text:style-name="Internet_20_link" text:visited-style-name="Visited_20_Internet_20_Link">Účetní doklady</text:a></text:p>
        </text:list-item>
        <text:list-item>
          <text:p text:style-name="List_20_1_Content"><text:a xlink:type="simple" xlink:href="https://wiki.data-norms.cz/doku.php?id=i2doku-cz:060-sklad:060-zaverka:020-lxwmonab00p:start" text:style-name="Internet_20_link" text:visited-style-name="Visited_20_Internet_20_Link">Měsíční závěrka</text:a></text:p>
        </text:list-item>
        <text:list-item>
          <text:p text:style-name="List_20_1_Content_Last"><text:a xlink:type="simple" xlink:href="https://wiki.data-norms.cz/doku.php?id=i2doku-cz:060-sklad:060-zaverka:030-lxwabswa102f:start" text:style-name="Internet_20_link" text:visited-style-name="Visited_20_Internet_20_Link">Odpis skladových zásob</text:a></text:p>
        </text:list-item>
      </text:list>
      <text:line-break/>
      <text:p text:style-name="Text_20_body">// Strana: /_menu/xplag/xplagabs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7:36</meta:creation-date>
    <dc:creator>Generated</dc:creator>
    <dc:date>2026-08-15T08::47:36</dc:date>
    <dc:language>en-US</dc:language>
    <meta:editing-cycles>1</meta:editing-cycles>
    <meta:editing-duration>PT0S</meta:editing-duration>
    <dc:title>i2doku-cz:060-sklad:060-zaverka:start</dc:title>
  </office:meta>
</office:document-meta>
</file>