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70-pos-integrace:005-exportovat:start"/><text:bookmark-start text:name="__RefHeading___exportovat_1"/><text:bookmark-start text:name="exportovat"/>Exportovat<text:bookmark-end text:name="__RefHeading___exportovat_1"/><text:bookmark-end text:name="exportovat"/></text:h>
      <text:p text:style-name="Text_20_body">
<text:line-break/>Podkategorie:</text:p>
      <text:p text:style-name="Text_20_body">Není žádná podkategorie.</text:p>
      <text:line-break/>
      <text:p text:style-name="Text_20_body">Stránky v této kategorii:</text:p>
      <text:p text:style-name="Text_20_body">Žádné stránky v této kategorii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7:04</meta:creation-date>
    <dc:creator>Generated</dc:creator>
    <dc:date>2026-08-17T12::27:04</dc:date>
    <dc:language>en-US</dc:language>
    <meta:editing-cycles>1</meta:editing-cycles>
    <meta:editing-duration>PT0S</meta:editing-duration>
    <dc:title>i2doku-cz:060-sklad:070-pos-integrace:005-exportovat:start</dc:title>
  </office:meta>
</office:document-meta>
</file>