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2e4ec9b4e6decaab4cec6e784c06fd.pn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010-nacist:040-chyba-zaverky:start"/><text:bookmark-start text:name="__RefHeading___chyba_zaverky_pos_1"/><text:bookmark-start text:name="chyba_zaverky_pos"/>Chyba závěrky POS<text:bookmark-end text:name="__RefHeading___chyba_zaverky_pos_1"/><text:bookmark-end text:name="chyba_zaverky_pos"/></text:h>
      <text:p text:style-name="Text_20_body"><draw:frame draw:style-name="media" draw:name="0" text:anchor-type="as-char" draw:z-index="0" svg:width="21.034375cm" style:rel-width="100%" svg:height="15.927916666667cm" style:rel-height="scale"><draw:image xlink:href="Pictures/2d2e4ec9b4e6decaab4cec6e784c06fd.png" xlink:type="simple" xlink:show="embed" xlink:actuate="onLoad"/></draw:frame></text:p>
      <text:p text:style-name="Text_20_body">Závěrky, které mají nějaký problém se zde zastaví a neintegrují se, čekají na vyřešení problému administrátorem.
Typické stavy, proč se zde závěrka zastaví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Zahájení &gt; První pokladní závěrka </text:p>
          </table:table-cell>
          <table:table-cell office:value-type="string" table:style-name="tablecell">
            <text:p text:style-name="tablealignleft"> první závěrka z pokladny se vždy blokuje, aby administrátor schválil zahájení provozu </text:p>
          </table:table-cell>
        </table:table-row>
        <table:table-row>
          <table:table-cell office:value-type="string" table:style-name="tablecell">
            <text:p text:style-name="tablealignleft"> Potvrďte &gt; Delší čas od poslední závěrky </text:p>
          </table:table-cell>
          <table:table-cell office:value-type="string" table:style-name="tablecell">
            <text:p text:style-name="tablealignleft"> pokud pokladna není delší dobu v provozu, blokuje se zpracování závěrky. </text:p>
          </table:table-cell>
        </table:table-row>
        <table:table-row>
          <table:table-cell office:value-type="string" table:style-name="tablecell">
            <text:p text:style-name="tablealignleft"> Následná blokace </text:p>
          </table:table-cell>
          <table:table-cell office:value-type="string" table:style-name="tablecell">
            <text:p text:style-name="tablealignleft"> všechny další závěrky po chybové závěrce se automaticky blokují </text:p>
          </table:table-cell>
        </table:table-row>
      </table:table>
      <text:p text:style-name="Text_20_body">Zde se také zastaví transakce z pokladen, které mají nastaven „Test integrace“. Když je povolíte, data se integrují naostro.</text:p>
      <text:p text:style-name="Text_20_body">Další chyby prosím hlašte na podporu. Můžou souviset například s výpadkem internetu na prodejně, poškození pokladny, neoprávněná manipulace s datovými soubory a podobně.</text:p>
      <text:h text:style-name="Heading_20_2" text:outline-level="2"><text:bookmark-start text:name="__RefHeading___povoleni_zaverky_2"/><text:bookmark-start text:name="povoleni_zaverky"/>Povolení závěrky<text:bookmark-end text:name="__RefHeading___povoleni_zaverky_2"/><text:bookmark-end text:name="povoleni_zaverky"/></text:h>
      <text:p text:style-name="Text_20_body">Pro povolení závěrky stiskněte F2 nebo ikonu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</text:p>
      <text:p text:style-name="Text_20_body"><text:span text:style-name="Emphasis">Strana: /i2pps/powtratg00w/powtratg101f</text:span> <text:line-break/>
<text:span text:style-name="Emphasis">Strana: /i2pps/powtratg00w/powtratg102f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8:08</meta:creation-date>
    <dc:creator>Generated</dc:creator>
    <dc:date>2026-08-17T06::28:08</dc:date>
    <dc:language>en-US</dc:language>
    <meta:editing-cycles>1</meta:editing-cycles>
    <meta:editing-duration>PT0S</meta:editing-duration>
    <dc:title>i2doku-cz:060-sklad:070-pos-integrace:010-nacist:040-chyba-zaverky:start</dc:title>
  </office:meta>
</office:document-meta>
</file>