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c2ebf7603f24b236c29a77334c3a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60-sklad:070-pos-integrace:010-nacist:050-analyza-zaverky:start"/><text:bookmark-start text:name="__RefHeading___analyza_zaverky_pos_1"/><text:bookmark-start text:name="analyza_zaverky_pos"/>Analýza závěrky POS<text:bookmark-end text:name="__RefHeading___analyza_zaverky_pos_1"/><text:bookmark-end text:name="analyza_zaverky_pos"/></text:h>
      <text:p text:style-name="Text_20_body">Každá transakce z POS obsahuje 3 soubory (hlavička, pozice, platební prostředky). Soubory se exportují z POS každou minutu, jakmile je prodej uzavřen. Při načtení se v i/2 kontroluje, že všechny tři soubory jsou správně přenesené a že údaje navzájem souhlasí. Když vypadne internet při přesunu dat na Backoffice se může stát, že není přenos správně, nebo není kompletní.</text:p>
      <text:p text:style-name="Text_20_body">i/2 s tím počítá a posílá v rámci závěrky dne všechna data znova. Tyto data se ale nenačtou, když první balík již byl částečně načten. Částečně načtené data je v tomto případě třeba ručně načíst, kontaktujte prosím podporu.</text:p>
      <text:p text:style-name="Text_20_body">Doporučujeme před zahájením kontroly účetnictví, před inventurou, nebo jinou kontrolní činností a i pravidelně kontrolovat, zda jsou všechny závěrky dne zpracovány. K tomu slouží tento program.</text:p>
      <text:p text:style-name="Text_20_body"><draw:frame draw:style-name="media" draw:name="0" text:anchor-type="as-char" draw:z-index="0" svg:width="21.246041666667cm" style:rel-width="100%" svg:height="15.901458333333cm" style:rel-height="scale"><draw:image xlink:href="Pictures/b9c2ebf7603f24b236c29a77334c3a3d.png" xlink:type="simple" xlink:show="embed" xlink:actuate="onLoad"/></draw:frame></text:p>
      <text:p text:style-name="Text_20_body">Doporučujme změnit filtr tak, aby bylo vidět všechny dny, které chcete kontrolovat. Případné problémy vidíte v sloupečku „Stav“. </text:p>
      <text:p text:style-name="Text_20_body">Stav „Chybí“ znamená že nebyla provedena závěrka dne. Pokud ten den byla prodejna zavřená, je to v pořádku. <text:line-break/>
Stav „Nezpracováno“ nebo Definitiv: „Ne“ ukazuje na chybu: Dnešní den se ukazuje jako nezpracováno, pokud ještě dnes neproběhla závěrka dne i/2, to je v pořádku, ale musí být Definitiv: Ano aby se data při závěrce i/2 zpracovaly. </text:p>
      <text:p text:style-name="Text_20_body"><text:span text:style-name="Strong_20_Emphasis">Definitiv: Ano</text:span> zmanená, že byla provedena a přenesena závěrka POS. Znamená to, že se bude během závěrky dne v i/2 účtovat. Toto je nutné pro inventuru a statistiky.</text:p>
      <text:p text:style-name="Text_20_body">V případě chyby kontrolujte prosím <text:a xlink:type="simple" xlink:href="https://wiki.data-norms.cz/doku.php?id=i2doku-cz:060-sklad:070-pos-integrace:010-nacist:start" text:style-name="Internet_20_link" text:visited-style-name="Visited_20_Internet_20_Link"> Rozhraní</text:a></text:p>
      <text:p text:style-name="Text_20_body">// Strana: /i2pps/powabsan00w/powabsan101f //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6:37</meta:creation-date>
    <dc:creator>Generated</dc:creator>
    <dc:date>2026-08-15T12::06:37</dc:date>
    <dc:language>en-US</dc:language>
    <meta:editing-cycles>1</meta:editing-cycles>
    <meta:editing-duration>PT0S</meta:editing-duration>
    <dc:title>i2doku-cz:060-sklad:070-pos-integrace:010-nacist:050-analyza-zaverky:start</dc:title>
  </office:meta>
</office:document-meta>
</file>