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13f69abc60944eff81b7724ddee250.png"/>
  <manifest:file-entry manifest:media-type="image/png" manifest:full-path="Pictures/0f796961bae5bc184c8979b6b280e101.png"/>
  <manifest:file-entry manifest:media-type="image/png" manifest:full-path="Pictures/e6a61ac30160d75dc2c85baa916bdd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60-sklad:070-pos-integrace:010-nacist:060-kontrola-pokladniho-release:start"/><text:bookmark-start text:name="__RefHeading___kontrola_pokladniho_release_1"/><text:bookmark-start text:name="kontrola_pokladniho_release"/>Kontrola pokladního release<text:bookmark-end text:name="__RefHeading___kontrola_pokladniho_release_1"/><text:bookmark-end text:name="kontrola_pokladniho_release"/></text:h>
      <text:p text:style-name="Text_20_body">V tomto programu se spravuje verze release POS (update) a verze rozhraní. Stávající verze release POS je ve sloupečku „Stávající release“</text:p>
      <text:p text:style-name="Text_20_body"><draw:frame draw:style-name="media" draw:name="0" text:anchor-type="as-char" draw:z-index="0" svg:width="21.193125cm" style:rel-width="100%" svg:height="14.948958333333cm" style:rel-height="scale"><draw:image xlink:href="Pictures/9513f69abc60944eff81b7724ddee250.png" xlink:type="simple" xlink:show="embed" xlink:actuate="onLoad"/></draw:frame></text:p>
      <text:p text:style-name="Text_20_body">Pokud požadujete instalaci nové release verze POS, zadejte pokladnu a číslo cílového release ikonou (pokladna verze, které jsou případně předcházející instaluje sama)</text:p>
      <text:p text:style-name="Text_20_body"><draw:frame draw:style-name="media" draw:name="1" text:anchor-type="as-char" draw:z-index="1" svg:width="9.4985416666667cm" style:rel-width="100%" svg:height="9.445625cm" style:rel-height="scale"><draw:image xlink:href="Pictures/0f796961bae5bc184c8979b6b280e101.png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Výběr pokladny = kterou pokladnu chcete aktualizovat. Hvězdička znamená všechny pokladny najednou.</text:p></table:table-cell></table:table-row></table:table></draw:text-box></draw:frame></text:p>
      <text:p text:style-name="Text_20_body">Pokud je třeba navýšit i verzi komunikačního rozhraní, zadejte ji ikonou:</text:p>
      <text:p text:style-name="Text_20_body"><draw:frame draw:style-name="media" draw:name="2" text:anchor-type="as-char" draw:z-index="2" svg:width="9.2075cm" style:rel-width="100%" svg:height="9.4191666666667cm" style:rel-height="scale"><draw:image xlink:href="Pictures/e6a61ac30160d75dc2c85baa916bdd02.png" xlink:type="simple" xlink:show="embed" xlink:actuate="onLoad"/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Výběr pokladny = kterou pokladnu chcete aktualizovat. Hvězdička znamená všechny pokladny najednou.</text:p></table:table-cell></table:table-row></table:table></draw:text-box></draw:frame></text:p>
      <text:p text:style-name="Text_20_body">Pak je třeba pro pokladnu nebo pokladny <text:a xlink:type="simple" xlink:href="https://wiki.data-norms.cz/doku.php?id=i2doku-cz:060-sklad:070-pos-integrace:005-exportovat:start" text:style-name="Internet_20_link" text:visited-style-name="Visited_20_Internet_20_Link">005-exportovat</text:a> aby pokladna dostala informace, že má update provést.</text:p>
      <text:p text:style-name="Text_20_body">Pokladna stahuje a instaluje aktualizaci automaticky v noci</text:p>
      <text:p text:style-name="Text_20_body">// Strana: /i2pps/powkasrl00w/_set_0 // <text:line-break/>
// Strana: /i2pps/powkasrl00w/powkasrl101f // <text:line-break/>
// Strana: /i2pps/powkasrl00w/powkasrl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4:33</meta:creation-date>
    <dc:creator>Generated</dc:creator>
    <dc:date>2026-08-15T10::54:33</dc:date>
    <dc:language>en-US</dc:language>
    <meta:editing-cycles>1</meta:editing-cycles>
    <meta:editing-duration>PT0S</meta:editing-duration>
    <dc:title>i2doku-cz:060-sklad:070-pos-integrace:010-nacist:060-kontrola-pokladniho-release:start</dc:title>
  </office:meta>
</office:document-meta>
</file>