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e1bde1f5c95fc2685e519771dced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70-pos-integrace:010-nacist:start"/><text:bookmark-start text:name="__RefHeading___nacist_1"/><text:bookmark-start text:name="nacist"/>Načíst<text:bookmark-end text:name="__RefHeading___nacist_1"/><text:bookmark-end text:name="nacist"/></text:h>
      <text:h text:style-name="Heading_20_2" text:outline-level="2"><text:bookmark-start text:name="__RefHeading___rozhrani_2"/><text:bookmark-start text:name="rozhrani"/>Rozhraní<text:bookmark-end text:name="__RefHeading___rozhrani_2"/><text:bookmark-end text:name="rozhrani"/></text:h>
      <text:p text:style-name="Text_20_body"><draw:frame draw:style-name="media" draw:name="0" text:anchor-type="as-char" draw:z-index="0" svg:width="21.298958333333cm" style:rel-width="100%" svg:height="15.980833333333cm" style:rel-height="scale"><draw:image xlink:href="Pictures/c6e1bde1f5c95fc2685e519771dcedd5.png" xlink:type="simple" xlink:show="embed" xlink:actuate="onLoad"/></draw:frame></text:p>
      <text:p text:style-name="Text_20_body">Transakce z POS, které čekají na zpracování. Pokud mají transakce uvedený kód chyby, je třeba chybu opravit. V tom případě kontaktuje prosím podporu.</text:p>
      <text:p text:style-name="Text_20_body">Pokud je třeba znovu načíst POS, PAY nebo KOP soubory, je třeba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70-pos-integrace:010-nacist:040-chyba-zaverky:start" text:style-name="Internet_20_link" text:visited-style-name="Visited_20_Internet_20_Link">Chyba závěrky POS</text:a></text:p>
        </text:list-item>
        <text:list-item>
          <text:p text:style-name="List_20_1_Content"><text:a xlink:type="simple" xlink:href="https://wiki.data-norms.cz/doku.php?id=i2doku-cz:060-sklad:070-pos-integrace:010-nacist:050-analyza-zaverky:start" text:style-name="Internet_20_link" text:visited-style-name="Visited_20_Internet_20_Link">Analýza závěrky POS</text:a></text:p>
        </text:list-item>
        <text:list-item>
          <text:p text:style-name="List_20_1_Content_Last"><text:a xlink:type="simple" xlink:href="https://wiki.data-norms.cz/doku.php?id=i2doku-cz:060-sklad:070-pos-integrace:010-nacist:060-kontrola-pokladniho-release:start" text:style-name="Internet_20_link" text:visited-style-name="Visited_20_Internet_20_Link">Kontrola pokladního release</text:a></text:p>
        </text:list-item>
      </text:list>
      <text:line-break/>
      <text:p text:style-name="Text_20_body">// Strana: /i2pps/powkorrt00w/_set_0 // <text:line-break/>
// Strana: /i2pps/powkorrt00w/powkorrt101f // <text:line-break/>
// Strana: /i2pps/powkorrt00w/powkorrt102f // <text:line-break/>
// Strana: /i2pps/powkorrt00w/powkorrt103f // <text:line-break/>
// Strana: /i2pps/powkorrt00w/powkorrt104f // <text:line-break/>
// Strana: /i2pps/powkorrt00w/powkorrt105f // <text:line-break/>
// Strana: /i2pps/powkorrt00w/powkorrt106f // <text:line-break/>
// Strana: /i2pps/powkorrt00w/powkorrt107f //</text:p>
      <text:p text:style-name="Text_20_body">// Strana: /i2pps/podeinle00p // <text:line-break/>
// Strana: /i2pps/podeinle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9:50</meta:creation-date>
    <dc:creator>Generated</dc:creator>
    <dc:date>2026-08-17T12::29:50</dc:date>
    <dc:language>en-US</dc:language>
    <meta:editing-cycles>1</meta:editing-cycles>
    <meta:editing-duration>PT0S</meta:editing-duration>
    <dc:title>i2doku-cz:060-sklad:070-pos-integrace:010-nacist:start</dc:title>
  </office:meta>
</office:document-meta>
</file>