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bf3f2ae7a6f3fe48b5e81900a0b3e400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i2doku-cz:060-sklad:070-pos-integrace:030-vyhodnoceni:010-hlaseni-pokladen:start"/><text:bookmark-start text:name="__RefHeading___hlaseni_pokladen_1"/><text:bookmark-start text:name="hlaseni_pokladen"/>Hlášení pokladen<text:bookmark-end text:name="__RefHeading___hlaseni_pokladen_1"/><text:bookmark-end text:name="hlaseni_pokladen"/></text:h>
      <text:p text:style-name="Text_20_body">Tento program podá přehled o pokladních transakcích a hotovosti.</text:p>
      <text:p text:style-name="Text_20_body"><draw:frame draw:style-name="media" draw:name="0" text:anchor-type="as-char" draw:z-index="0" svg:width="13.49375cm" svg:height="9.525cm"><draw:image xlink:href="Pictures/bf3f2ae7a6f3fe48b5e81900a0b3e400.png" xlink:type="simple" xlink:show="embed" xlink:actuate="onLoad"/></draw:frame></text:p>
      <text:p text:style-name="Text_20_body">Zobrazené údaje:
(Běžný zákazník: to je zákazník, který je této prodejně přiřazen a který se používá, když není identifikován konkrétní (koncový) zákazník.)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Nadpis řádku                   </text:p>
          </table:table-cell>
          <table:table-cell office:value-type="string" table:style-name="tableheader">
            <text:p text:style-name="Table_20_Heading"> Vysvětlení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Zpětvzetí zboží                </text:p>
          </table:table-cell>
          <table:table-cell office:value-type="string" table:style-name="tablecell">
            <text:p text:style-name="tablealignleft"> Vratka zákazníkovi - zpět přijaté zboží. Hodnota vratek se zde odečítá od prodejů. Interní identifikace: Minusposition = Ano  </text:p>
          </table:table-cell>
        </table:table-row>
        <table:table-row>
          <table:table-cell office:value-type="string" table:style-name="tablecell">
            <text:p text:style-name="tablealignleft"> Storno běžný zák.              </text:p>
          </table:table-cell>
          <table:table-cell office:value-type="string" table:style-name="tablecell">
            <text:p text:style-name="tablealignleft"> Přerušený, nedokončený, parkovaný, neúplný prodej pro Neznámý zákazník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Storno ost. zák.               </text:p>
          </table:table-cell>
          <table:table-cell office:value-type="string" table:style-name="tablecell">
            <text:p text:style-name="tablealignleft"> Přerušený, nedokončený, parkovaný, neúplný prodej pro Identifikovaný zákazník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Sleva běžný zák.               </text:p>
          </table:table-cell>
          <table:table-cell office:value-type="string" table:style-name="tablecell">
            <text:p text:style-name="tablealignleft"> Udělené slevy: neznámý zákazník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Sleva ost. zák.                </text:p>
          </table:table-cell>
          <table:table-cell office:value-type="string" table:style-name="tablecell">
            <text:p text:style-name="tablealignleft"> Udělené slevy: identifikovaný zákazník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DPH                            </text:p>
          </table:table-cell>
          <table:table-cell office:value-type="string" table:style-name="tablecell">
            <text:p text:style-name="tablealignleft"> Částka DPH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Poč. návštěv zákaz.            </text:p>
          </table:table-cell>
          <table:table-cell office:value-type="string" table:style-name="tablecell">
            <text:p text:style-name="tablealignleft"> Pokladní frekvence - počet návštěv zákazníků                                                                                 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<text:span text:style-name="Emphasis">Přehled tržeb dle typu zboží:</text:span>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Zboží na skladě                </text:p>
          </table:table-cell>
          <table:table-cell office:value-type="string" table:style-name="tablecell">
            <text:p text:style-name="tablealignleft"> Tržby za Zboží na skladě (typ zboží)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Neuskladněné zboží             </text:p>
          </table:table-cell>
          <table:table-cell office:value-type="string" table:style-name="tablecell">
            <text:p text:style-name="tablealignleft"> Tržby za Neuskladněné zboží (typ zboží)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Různé zboží                    </text:p>
          </table:table-cell>
          <table:table-cell office:value-type="string" table:style-name="tablecell">
            <text:p text:style-name="tablealignleft"> Tržby za Různé zboží (typ zboží)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Služby                         </text:p>
          </table:table-cell>
          <table:table-cell office:value-type="string" table:style-name="tablecell">
            <text:p text:style-name="tablealignleft"> Tržby za Služby (typ zboží)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Propagace                      </text:p>
          </table:table-cell>
          <table:table-cell office:value-type="string" table:style-name="tablecell">
            <text:p text:style-name="tablealignleft"> Tržby za Propagace (typ zboží)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atd.                           </text:p>
          </table:table-cell>
          <table:table-cell office:value-type="string" table:style-name="tablecell">
            <text:p text:style-name="tablealignleft"> Následují další definované druhy tržeb                                                                                       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<text:span text:style-name="Emphasis">Přehled příjmů dle druhu plateb:</text:span>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Hotově                         </text:p>
          </table:table-cell>
          <table:table-cell office:value-type="string" table:style-name="tablecell">
            <text:p text:style-name="tablealignleft"> Příjem v hotovosti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Kartou                         </text:p>
          </table:table-cell>
          <table:table-cell office:value-type="string" table:style-name="tablecell">
            <text:p text:style-name="tablealignleft"> Příjem formou platbě karty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Poukázky                       </text:p>
          </table:table-cell>
          <table:table-cell office:value-type="string" table:style-name="tablecell">
            <text:p text:style-name="tablealignleft"> Příjem formou poukázek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atd.                           </text:p>
          </table:table-cell>
          <table:table-cell office:value-type="string" table:style-name="tablecell">
            <text:p text:style-name="tablealignleft"> Následují další definované druhy příjmů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Celkem obrat vč. poukázek      </text:p>
          </table:table-cell>
          <table:table-cell office:value-type="string" table:style-name="tablecell">
            <text:p text:style-name="tablealignleft"> Celkem obrat včetně poukázek a stravenek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Cizí poukázky (stravenky)      </text:p>
          </table:table-cell>
          <table:table-cell office:value-type="string" table:style-name="tablecell">
            <text:p text:style-name="tablealignleft"> Například stravenky, přijaté od zákazníků jako platební prostředek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Hotově                         </text:p>
          </table:table-cell>
          <table:table-cell office:value-type="string" table:style-name="tablecell">
            <text:p text:style-name="tablealignleft"> Hotovost přijatá od zákazníků - vratky zákazníků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Zaokroulení                    </text:p>
          </table:table-cell>
          <table:table-cell office:value-type="string" table:style-name="tablecell">
            <text:p text:style-name="tablealignleft"> Zaokroulení při prodeji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Celkem obdrženo plat. prostř.  </text:p>
          </table:table-cell>
          <table:table-cell office:value-type="string" table:style-name="tablecell">
            <text:p text:style-name="tablealignleft"> Celkem obdrženo platebních prostředků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Celk.prod. hotov.              </text:p>
          </table:table-cell>
          <table:table-cell office:value-type="string" table:style-name="tablecell">
            <text:p text:style-name="tablealignleft"> V pokladně by mělo být Celkem prodejní hotovost - zaokrouhlení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Pokladní rozdíl celkem         </text:p>
          </table:table-cell>
          <table:table-cell office:value-type="string" table:style-name="tablecell">
            <text:p text:style-name="tablealignleft"> Finanční operace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Odvod do banky/pokl.           </text:p>
          </table:table-cell>
          <table:table-cell office:value-type="string" table:style-name="tablecell">
            <text:p text:style-name="tablealignleft"> Finanční operace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Celkem výdaje                  </text:p>
          </table:table-cell>
          <table:table-cell office:value-type="string" table:style-name="tablecell">
            <text:p text:style-name="tablealignleft"> Celkem finanční operace z pokladny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Celkem příjmy                  </text:p>
          </table:table-cell>
          <table:table-cell office:value-type="string" table:style-name="tablecell">
            <text:p text:style-name="tablealignleft"> Celkem finanční operace do pokladny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Rozdíl                         </text:p>
          </table:table-cell>
          <table:table-cell office:value-type="string" table:style-name="tablecell">
            <text:p text:style-name="tablealignleft"> Celkem obdrženo plat. prostř. - Celkem Výdaje                                                                                 </text:p>
          </table:table-cell>
        </table:table-row>
      </table:table>
      <text:p text:style-name="Text_20_body">Detailnější přehled storna můžete exportovat přes program „Export POS statistiky“ (Verze „Statistika Storno / Zrušení“)</text:p>
      <text:p text:style-name="Text_20_body"><text:span text:style-name="Emphasis">Strana: /i2lager/lxdmkass00d/_set_0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7T10::14:44</meta:creation-date>
    <dc:creator>Generated</dc:creator>
    <dc:date>2026-08-17T10::14:44</dc:date>
    <dc:language>en-US</dc:language>
    <meta:editing-cycles>1</meta:editing-cycles>
    <meta:editing-duration>PT0S</meta:editing-duration>
    <dc:title>i2doku-cz:060-sklad:070-pos-integrace:030-vyhodnoceni:010-hlaseni-pokladen:start</dc:title>
  </office:meta>
</office:document-meta>
</file>