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47727896a90714e96f77d68e4187ec2.png"/>
  <manifest:file-entry manifest:media-type="image/png" manifest:full-path="Pictures/2486466370ce6d605cb36a5ae6c79bf9.png"/>
  <manifest:file-entry manifest:media-type="image/png" manifest:full-path="Pictures/afc7c364067c8690ab5047d0a497af33.png"/>
  <manifest:file-entry manifest:media-type="image/png" manifest:full-path="Pictures/de7532816997eeeeebcb78aafb32034c.png"/>
  <manifest:file-entry manifest:media-type="image/png" manifest:full-path="Pictures/0c04a1c29d41a4240546ebdd2c9aebb1.png"/>
  <manifest:file-entry manifest:media-type="image/png" manifest:full-path="Pictures/c19ffac57b2a5f3db425bcb6447aa47e.png"/>
  <manifest:file-entry manifest:media-type="image/png" manifest:full-path="Pictures/a68b5e99993d98907f7114b50dd6cec4.png"/>
  <manifest:file-entry manifest:media-type="image/png" manifest:full-path="Pictures/d02046c3e62b426caee34eb52114e1e8.png"/>
  <manifest:file-entry manifest:media-type="image/png" manifest:full-path="Pictures/e4b946c31ce5261228d57d1e29dd9f8b.png"/>
  <manifest:file-entry manifest:media-type="image/png" manifest:full-path="Pictures/fcd869cf16bcdc49e4206bfdb20f4b3c.png"/>
  <manifest:file-entry manifest:media-type="image/png" manifest:full-path="Pictures/c14be33d606be664f7803be3f97916ea.png"/>
  <manifest:file-entry manifest:media-type="image/png" manifest:full-path="Pictures/42b03cfd01fe9906f88ee11fad99819e.png"/>
  <manifest:file-entry manifest:media-type="image/png" manifest:full-path="Pictures/88df2418bac4f96b35c0e63e0d64b459.png"/>
  <manifest:file-entry manifest:media-type="image/png" manifest:full-path="Pictures/9d01a82e585e9d27c149813ba5fd1fb2.png"/>
  <manifest:file-entry manifest:media-type="image/png" manifest:full-path="Pictures/9525310b8fc77ac2c30cd61ccc2ffac7.png"/>
  <manifest:file-entry manifest:media-type="image/png" manifest:full-path="Pictures/5f72dd29f605bdca176425c712192644.png"/>
  <manifest:file-entry manifest:media-type="image/png" manifest:full-path="Pictures/6f99dc836bbfad55d0cb7cc872395b94.png"/>
  <manifest:file-entry manifest:media-type="image/png" manifest:full-path="Pictures/0696cbf5d32a7e735231b3a7a02c3559.png"/>
  <manifest:file-entry manifest:media-type="image/png" manifest:full-path="Pictures/a935ef65ca58cc0186b0d2018a50c856.png"/>
  <manifest:file-entry manifest:media-type="image/png" manifest:full-path="Pictures/a5abf926e78d95988e687d5020fda716.png"/>
  <manifest:file-entry manifest:media-type="image/png" manifest:full-path="Pictures/aa10a15ef8faf7313a5a675d6552ee99.png"/>
  <manifest:file-entry manifest:media-type="image/png" manifest:full-path="Pictures/006a7a55576281a94d9e6744d03700c9.png"/>
  <manifest:file-entry manifest:media-type="image/png" manifest:full-path="Pictures/c5a3087678a791f5f17f95935023ce93.png"/>
  <manifest:file-entry manifest:media-type="image/png" manifest:full-path="Pictures/460fc075796bd51b0151cf2137882934.png"/>
  <manifest:file-entry manifest:media-type="image/png" manifest:full-path="Pictures/6834d0724742ec330c738292ef2cf34f.png"/>
  <manifest:file-entry manifest:media-type="image/png" manifest:full-path="Pictures/7c8e96f471a0c929f43d2d9085057a75.png"/>
  <manifest:file-entry manifest:media-type="image/png" manifest:full-path="Pictures/cc1cbe7526d69173945f80cf0df2c540.png"/>
  <manifest:file-entry manifest:media-type="image/png" manifest:full-path="Pictures/1dccd457dc364fcb3d6252801f95ee61.png"/>
  <manifest:file-entry manifest:media-type="image/png" manifest:full-path="Pictures/4a287951e87c9fa80a1bfe20da7e8f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60-sklad:070-pos-integrace:500-ovladani-pos:start"/><text:bookmark-start text:name="__RefHeading___ovladani_a_popis_i_2_pos_1"/><text:bookmark-start text:name="ovladani_a_popis_i_2_pos"/>Ovládání a popis i/2 POS<text:bookmark-end text:name="__RefHeading___ovladani_a_popis_i_2_pos_1"/><text:bookmark-end text:name="ovladani_a_popis_i_2_pos"/></text:h>
      <text:p text:style-name="Text_20_body">Tato příručka popisuje pouze ovládání programu, nezabývá se metodikou postupu práce a prodeje. Je možné, že rozmístění tlačítek nebo vzhled programu se na Vaší konkrétní pokladně bude lišit od vzhledu popisovaném v tomto dokumentu.</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Zde popisované funkce jsou závislé na zakoupených modulech.</text:p></table:table-cell></table:table-row></table:table></draw:text-box></draw:frame></text:p>
      <text:p text:style-name="Text_20_body">Pokladní systém i/2 POS je přizpůsoben snadnému ovládání pomocí dotykové obrazovky. Tlačítka můžete stisknout prsty nebo měkkým předmětem přímo na obrazovce.</text:p>
      <text:p text:style-name="Text_20_body">Aplikaci i/2POS spustíme dvojklikem na ikonku programu nebo výběrem z menu.</text:p>
      <text:p text:style-name="Text_20_body"><draw:frame draw:style-name="media" draw:name="0" text:anchor-type="as-char" draw:z-index="0" svg:width="5.5033333333333cm" style:rel-width="100%" svg:height="3.81cm" style:rel-height="scale"><draw:image xlink:href="Pictures/647727896a90714e96f77d68e4187ec2.png" xlink:type="simple" xlink:show="embed" xlink:actuate="onLoad"/></draw:frame></text:p>
      <text:h text:style-name="Heading_20_3" text:outline-level="3"><text:bookmark-start text:name="__RefHeading___prihlaseni_heslem_2"/><text:bookmark-start text:name="prihlaseni_heslem"/>Přihlášení heslem<text:bookmark-end text:name="__RefHeading___prihlaseni_heslem_2"/><text:bookmark-end text:name="prihlaseni_heslem"/></text:h>
      <text:p text:style-name="Text_20_body">Pro startu pokladní aplikace i/2POS je nutné se nejprve přihlásit jménem uživatele a heslem. Heslo se při zadávání nezobrazuje. (Zadání uživatelů a změna hesel je možná v i/2.)</text:p>
      <text:p text:style-name="Text_20_body"><draw:frame draw:style-name="media" draw:name="1" text:anchor-type="as-char" draw:z-index="1" svg:width="21.007916666667cm" style:rel-width="100%" svg:height="15.213541666667cm" style:rel-height="scale"><draw:image xlink:href="Pictures/2486466370ce6d605cb36a5ae6c79bf9.png" xlink:type="simple" xlink:show="embed" xlink:actuate="onLoad"/></draw:frame></text:p>
      <text:p text:style-name="Text_20_body">Je také možné se <text:a xlink:type="simple" xlink:href="https://wiki.data-norms.cz/doku.php?id=i2doku-cz:060-sklad:070-pos-integrace:600-implementace-pos:160-prihlasit-pos-carovym-kodem:start" text:style-name="Internet_20_link" text:visited-style-name="Visited_20_Internet_20_Link">přihlásit do POS načtením čárového kódu</text:a>.</text:p>
      <text:h text:style-name="Heading_20_3" text:outline-level="3"><text:bookmark-start text:name="__RefHeading___potvrzeni_stavu_hotovosti_3"/><text:bookmark-start text:name="potvrzeni_stavu_hotovosti"/>Potvrzení stavu hotovosti<text:bookmark-end text:name="__RefHeading___potvrzeni_stavu_hotovosti_3"/><text:bookmark-end text:name="potvrzeni_stavu_hotovosti"/></text:h>
      <text:p text:style-name="Text_20_body">Po otevření programu je nutné nejdříve potvrdit stav hotovosti (limit), který zůstává na pokladně přes noc. Hotovost Kč nesmí být 0 Kč, jinak nebude možné POS spustit (tj. vždy v pokladně očekáváme určitou základní hotovost). <text:line-break/>
Spočítáme peníze v pokladně a pokud souhlasí, zadáme částku a potvrdíme hotovost.
Pokud stav hotovosti měníme (v pokladně chybí peníze), je třeba postupně zvolit:
Částku na klávesnici, Převzít (zadat nová data)&gt; Oprava (opravit stav v systému) &gt; Potvrdit (potvrzení změny). Program po provedení zadání vytiskne doklad o zadané počáteční hotovosti.</text:p>
      <text:p text:style-name="Text_20_body">Potvrzení /opravu stavu hotovosti dle potřeby provedeme pro všechny platební prostředky. </text:p>
      <text:p text:style-name="Text_20_body">Zadání stavu hotovosti provedeme buď přímo zadáním částky nebo pomocí počítání jednotlivých druhů bankovek či mincí dle jejich hodnot.</text:p>
      <text:p text:style-name="Text_20_body">Potvrzení hotovosti se zobrazí pouze tehdy, pokud byl program naposledy ukončen provedením definitivní závěrky.</text:p>
      <text:p text:style-name="Text_20_body"><draw:frame draw:style-name="media" draw:name="2" text:anchor-type="as-char" draw:z-index="2" svg:width="21.034375cm" style:rel-width="100%" svg:height="15.24cm" style:rel-height="scale"><draw:image xlink:href="Pictures/afc7c364067c8690ab5047d0a497af33.png" xlink:type="simple" xlink:show="embed" xlink:actuate="onLoad"/></draw:frame></text:p>
      <text:h text:style-name="Heading_20_2" text:outline-level="2"><text:bookmark-start text:name="__RefHeading___hlavni_menu_4"/><text:bookmark-start text:name="hlavni_menu"/>Hlavní menu<text:bookmark-end text:name="__RefHeading___hlavni_menu_4"/><text:bookmark-end text:name="hlavni_menu"/></text:h>
      <text:p text:style-name="Text_20_body"><draw:frame draw:style-name="media" draw:name="3" text:anchor-type="as-char" draw:z-index="3" svg:width="21.166666666667cm" style:rel-width="100%" svg:height="15.875cm" style:rel-height="scale"><draw:image xlink:href="Pictures/de7532816997eeeeebcb78aafb32034c.png" xlink:type="simple" xlink:show="embed" xlink:actuate="onLoad"/></draw:frame></text:p>
      <text:list text:style-name="List_20_1" text:continue-numbering="false">
        <text:list-item>
          <text:p text:style-name="List_20_1_Content_First"> Přehled dne</text:p>
        </text:list-item>
        <text:list-item>
          <text:p text:style-name="List_20_1_Content"> Příjmy/Výdaje</text:p>
        </text:list-item>
        <text:list-item>
          <text:p text:style-name="List_20_1_Content"> Prodej</text:p>
        </text:list-item>
        <text:list-item>
          <text:p text:style-name="List_20_1_Content"> Otevřít pokladnu (pokladní zásuvku)</text:p>
        </text:list-item>
        <text:list-item>
          <text:p text:style-name="List_20_1_Content"> Údržba systému</text:p>
        </text:list-item>
        <text:list-item>
          <text:p text:style-name="List_20_1_Content"> Závěrka dne</text:p>
        </text:list-item>
        <text:list-item>
          <text:p text:style-name="List_20_1_Content"> Ukončení programu ikonou:</text:p>
        </text:list-item>
        <text:list-item>
          <text:p text:style-name="List_20_1_Content_Last">  <draw:frame draw:style-name="media" draw:name="4" text:anchor-type="as-char" draw:z-index="4" svg:width="3.8629166666667cm" style:rel-width="100%" svg:height="1.4022916666667cm" style:rel-height="scale"><draw:image xlink:href="Pictures/0c04a1c29d41a4240546ebdd2c9aebb1.png" xlink:type="simple" xlink:show="embed" xlink:actuate="onLoad"/></draw:frame></text:p>
        </text:list-item>
      </text:list>
      <text:p text:style-name="Text_20_body">Povšimněte si prosím ukazatelů dole:
<draw:frame draw:style-name="media" draw:name="5" text:anchor-type="as-char" draw:z-index="5" svg:width="11.297708333333cm" svg:height="3.9952083333333cm"><draw:image xlink:href="Pictures/c19ffac57b2a5f3db425bcb6447aa47e.png" xlink:type="simple" xlink:show="embed" xlink:actuate="onLoad"/></draw:frame></text:p>
      <text:p text:style-name="Text_20_body">Pokud je zde uvedená chyba, můžete prodávat, ale může Vám v systému chybět nově přidané zboží. Hlaste prosím chybu správci systému.</text:p>
      <text:h text:style-name="Heading_20_2" text:outline-level="2"><text:bookmark-start text:name="__RefHeading___prodej_5"/><text:bookmark-start text:name="prodej"/>Prodej<text:bookmark-end text:name="__RefHeading___prodej_5"/><text:bookmark-end text:name="prodej"/></text:h>
      <text:p text:style-name="Text_20_body">Některé funkce POS (závisí na zakoupených modulech)</text:p>
      <text:list text:style-name="List_20_1" text:continue-numbering="false">
        <text:list-item>
          <text:p text:style-name="List_20_1_Content_First"> Platba v Kč a EUR (přepnutí stiskem tlačítka)</text:p>
        </text:list-item>
        <text:list-item>
          <text:p text:style-name="List_20_1_Content"> Faktura</text:p>
        </text:list-item>
        <text:list-item>
          <text:p text:style-name="List_20_1_Content"> Platba faktury</text:p>
        </text:list-item>
        <text:list-item>
          <text:p text:style-name="List_20_1_Content"> Vratka</text:p>
        </text:list-item>
        <text:list-item>
          <text:p text:style-name="List_20_1_Content"> Rychlá tlačítka (fixní klávesy)</text:p>
        </text:list-item>
        <text:list-item>
          <text:p text:style-name="List_20_1_Content"> Smazat položku</text:p>
        </text:list-item>
        <text:list-item>
          <text:p text:style-name="List_20_1_Content"> Hledat zboží</text:p>
        </text:list-item>
        <text:list-item>
          <text:p text:style-name="List_20_1_Content"> Detail zboží</text:p>
        </text:list-item>
        <text:list-item>
          <text:p text:style-name="List_20_1_Content"> Hledat zákazníka</text:p>
        </text:list-item>
        <text:list-item>
          <text:p text:style-name="List_20_1_Content"> Detail zákazníka</text:p>
        </text:list-item>
        <text:list-item>
          <text:p text:style-name="List_20_1_Content"> Sleva</text:p>
        </text:list-item>
        <text:list-item>
          <text:p text:style-name="List_20_1_Content"> Tisk</text:p>
        </text:list-item>
        <text:list-item>
          <text:p text:style-name="List_20_1_Content"> Změna prodavače</text:p>
        </text:list-item>
        <text:list-item>
          <text:p text:style-name="List_20_1_Content"> Přehled dne</text:p>
        </text:list-item>
        <text:list-item>
          <text:p text:style-name="List_20_1_Content"> Změnit množství</text:p>
        </text:list-item>
        <text:list-item>
          <text:p text:style-name="List_20_1_Content_Last"> Změnit cenu</text:p>
        </text:list-item>
      </text:list>
      <text:h text:style-name="Heading_20_3" text:outline-level="3"><text:bookmark-start text:name="__RefHeading___obrazovka_prodej_6"/><text:bookmark-start text:name="obrazovka_prodej"/>Obrazovka prodej<text:bookmark-end text:name="__RefHeading___obrazovka_prodej_6"/><text:bookmark-end text:name="obrazovka_prodej"/></text:h>
      <text:p text:style-name="Text_20_body"><draw:frame draw:style-name="media" draw:name="6" text:anchor-type="as-char" draw:z-index="6" svg:width="14.710833333333cm" svg:height="10.239375cm"><draw:image xlink:href="Pictures/a68b5e99993d98907f7114b50dd6cec4.png" xlink:type="simple" xlink:show="embed" xlink:actuate="onLoad"/></draw:frame></text:p>
      <text:p text:style-name="Text_20_body">Zboží lze markovat čárovým kódem, nebo zadáním zboží pomocí rychlých tlačítek (fixní klávesy) – jsou-li definována v systému. Zboží lze také zadat vyhledáváním zboží, nebo zadat přímo číslo zboží na klávesnici. Zelené tlačítko Převzít používáme k potvrzení volby, červené tlačítko Smazat slouží ke smazání zadaných údajů nebo k návratu do předchozího okna.</text:p>
      <text:p text:style-name="Text_20_body">Když znovu přidáme stejné zboží, systém navýší počet kusů u původní položky, nepřidává  novou řádku na účtenku.
Před přidáním zboží lze na číselné klávesnici zadat počet kusů.</text:p>
      <text:p text:style-name="Text_20_body">Před ukončením transakce je možné smazání jednotlivých položek, změna množství u jednotlivé položky nebo zrušení celé transakce.</text:p>
      <text:h text:style-name="Heading_20_4" text:outline-level="4"><text:bookmark-start text:name="__RefHeading___prodej_v_hotovosti_7"/><text:bookmark-start text:name="prodej_v_hotovosti"/>Prodej v hotovosti<text:bookmark-end text:name="__RefHeading___prodej_v_hotovosti_7"/><text:bookmark-end text:name="prodej_v_hotovosti"/></text:h>
      <text:p text:style-name="Text_20_body">Po sestavení celé účtenky lze transakci uzavřít označením bankovek přijatých od zákazníka, program provede výpočet obnosu k vrácení. Pokud zákazník platí více bankovkami, je možné kliknout vícekrát. Zadávat je možné tak dlouho, jak je hodnota zadání menší, než hodnota účtenky. V této chvíli je také možno zadat libovolnou částku na klávesnicí. Alternativně stiskneme tlačítko Uzavření, v tomto případě přebíráme od zákazníka přesnou částku k placení (bez pomocného výpočtu). </text:p>
      <text:p text:style-name="Text_20_body">Účtenku na obrazovce je možné, pokud obsahuje více zboží, posouvat prstem.</text:p>
      <text:p text:style-name="Text_20_body"><draw:frame draw:style-name="media" draw:name="7" text:anchor-type="as-char" draw:z-index="7" svg:width="9.0222916666667cm" style:rel-width="100%" svg:height="6.6939583333333cm" style:rel-height="scale"><draw:image xlink:href="Pictures/d02046c3e62b426caee34eb52114e1e8.png" xlink:type="simple" xlink:show="embed" xlink:actuate="onLoad"/></draw:frame></text:p>
      <text:h text:style-name="Heading_20_4" text:outline-level="4"><text:bookmark-start text:name="__RefHeading___zmena_mnozstvi_8"/><text:bookmark-start text:name="zmena_mnozstvi"/>Změna množství<text:bookmark-end text:name="__RefHeading___zmena_mnozstvi_8"/><text:bookmark-end text:name="zmena_mnozstvi"/></text:h>
      <text:p text:style-name="Text_20_body">Chceme–li opravit již zadané množství zboží, stiskneme tlačítko Změnit množství, zadáme novou hodnotu a potvrdíme zeleným tlačítkem Převzít.</text:p>
      <text:p text:style-name="Text_20_body"><draw:frame draw:style-name="media" draw:name="8" text:anchor-type="as-char" draw:z-index="8" svg:width="11.059583333333cm" svg:height="7.62cm"><draw:image xlink:href="Pictures/e4b946c31ce5261228d57d1e29dd9f8b.png" xlink:type="simple" xlink:show="embed" xlink:actuate="onLoad"/></draw:frame></text:p>
      <text:p text:style-name="Text_20_body"><draw:frame draw:style-name="media" draw:name="9" text:anchor-type="as-char" draw:z-index="9" svg:width="13.17625cm" svg:height="9.1810416666667cm"><draw:image xlink:href="Pictures/fcd869cf16bcdc49e4206bfdb20f4b3c.png" xlink:type="simple" xlink:show="embed" xlink:actuate="onLoad"/></draw:frame></text:p>
      <text:h text:style-name="Heading_20_4" text:outline-level="4"><text:bookmark-start text:name="__RefHeading___smazani_polozky_9"/><text:bookmark-start text:name="smazani_polozky"/>Smazání položky<text:bookmark-end text:name="__RefHeading___smazani_polozky_9"/><text:bookmark-end text:name="smazani_polozky"/></text:h>
      <text:p text:style-name="Text_20_body">Smazání již zadané položky provedeme stiskem tlačítka Smazat položku.</text:p>
      <text:p text:style-name="Text_20_body"><draw:frame draw:style-name="media" draw:name="10" text:anchor-type="as-char" draw:z-index="10" svg:width="13.255625cm" svg:height="9.2075cm"><draw:image xlink:href="Pictures/c14be33d606be664f7803be3f97916ea.png" xlink:type="simple" xlink:show="embed" xlink:actuate="onLoad"/></draw:frame></text:p>
      <text:p text:style-name="Text_20_body">Pokud rušíme jedinou položku stvrzenky, program se dotáže, chceme-li transakci přerušit.</text:p>
      <text:p text:style-name="Text_20_body"><draw:frame draw:style-name="media" draw:name="11" text:anchor-type="as-char" draw:z-index="11" svg:width="13.705416666667cm" svg:height="9.5779166666667cm"><draw:image xlink:href="Pictures/42b03cfd01fe9906f88ee11fad99819e.png" xlink:type="simple" xlink:show="embed" xlink:actuate="onLoad"/></draw:frame></text:p>
      <text:p text:style-name="Text_20_body"><draw:frame draw:style-name="media" draw:name="12" text:anchor-type="as-char" draw:z-index="12" svg:width="15.980833333333cm" svg:height="12.673541666667cm"><draw:image xlink:href="Pictures/88df2418bac4f96b35c0e63e0d64b459.png" xlink:type="simple" xlink:show="embed" xlink:actuate="onLoad"/></draw:frame></text:p>
      <text:p text:style-name="Text_20_body">Volbou Ano transakci zrušíme, následně je v systému vedena jako zrušená. (Není totožné se zaparkováním stvrzenky, ke které se později můžeme vrátit.) </text:p>
      <text:h text:style-name="Heading_20_4" text:outline-level="4"><text:bookmark-start text:name="__RefHeading___sleva_10"/><text:bookmark-start text:name="sleva"/>Sleva<text:bookmark-end text:name="__RefHeading___sleva_10"/><text:bookmark-end text:name="sleva"/></text:h>
      <text:p text:style-name="Text_20_body">Slevu je možno zadávat v korunách nebo v procentech a to do maximální výše slevy dle nastavení prodavače. Každá sleva má důvod, například poškozené/neúplné zboží. Může být omezeno dle oprávnění uživatele.</text:p>
      <text:p text:style-name="Text_20_body"><draw:frame draw:style-name="media" draw:name="13" text:anchor-type="as-char" draw:z-index="13" svg:width="18.309166666667cm" style:rel-width="100%" svg:height="14.605cm" style:rel-height="scale"><draw:image xlink:href="Pictures/9d01a82e585e9d27c149813ba5fd1fb2.png" xlink:type="simple" xlink:show="embed" xlink:actuate="onLoad"/></draw:frame></text:p>
      <text:h text:style-name="Heading_20_4" text:outline-level="4"><text:bookmark-start text:name="__RefHeading___zmena_prodavace_11"/><text:bookmark-start text:name="zmena_prodavace"/>Změna prodavače<text:bookmark-end text:name="__RefHeading___zmena_prodavace_11"/><text:bookmark-end text:name="zmena_prodavace"/></text:h>
      <text:p text:style-name="Text_20_body">Nabídka nového přihlášení.</text:p>
      <text:p text:style-name="Text_20_body"><draw:frame draw:style-name="media" draw:name="14" text:anchor-type="as-char" draw:z-index="14" svg:width="8.2020833333333cm" style:rel-width="100%" svg:height="5.1329166666667cm" style:rel-height="scale"><draw:image xlink:href="Pictures/9525310b8fc77ac2c30cd61ccc2ffac7.png" xlink:type="simple" xlink:show="embed" xlink:actuate="onLoad"/></draw:frame></text:p>
      <text:h text:style-name="Heading_20_4" text:outline-level="4"><text:bookmark-start text:name="__RefHeading___vratka_-_vraceni_penez_zakaznikovi_12"/><text:bookmark-start text:name="vratka_-_vraceni_penez_zakaznikovi"/>Vratka - vrácení peněz zákazníkovi<text:bookmark-end text:name="__RefHeading___vratka_-_vraceni_penez_zakaznikovi_12"/><text:bookmark-end text:name="vratka_-_vraceni_penez_zakaznikovi"/></text:h>
      <text:p text:style-name="Text_20_body">Vrácení zboží – zadáme množství a číslo zboží. Ukončíme tlačítkem Uzavření a vydáme peníze a přijmeme zpět zboží.</text:p>
      <text:p text:style-name="Text_20_body"><draw:frame draw:style-name="media" draw:name="15" text:anchor-type="as-char" draw:z-index="15" svg:width="13.520208333333cm" svg:height="9.3397916666667cm"><draw:image xlink:href="Pictures/5f72dd29f605bdca176425c712192644.png" xlink:type="simple" xlink:show="embed" xlink:actuate="onLoad"/></draw:frame></text:p>
      <text:p text:style-name="Text_20_body">Je možné zvolit Vratka v průběhu prodeje, je pak vše na jednom dokladu. </text:p>
      <text:p text:style-name="Text_20_body">Toto vrácení není v Přehledu dne ve vratkách, ale v prodeji s minusem.</text:p>
      <text:p text:style-name="Text_20_body"><draw:frame draw:style-name="media" draw:name="16" text:anchor-type="as-char" draw:z-index="16" svg:width="13.096875cm" svg:height="9.1016666666667cm"><draw:image xlink:href="Pictures/6f99dc836bbfad55d0cb7cc872395b94.png" xlink:type="simple" xlink:show="embed" xlink:actuate="onLoad"/></draw:frame></text:p>
      <text:h text:style-name="Heading_20_4" text:outline-level="4"><text:bookmark-start text:name="__RefHeading___prodej_v_euro_13"/><text:bookmark-start text:name="prodej_v_euro"/>Prodej v EURO<text:bookmark-end text:name="__RefHeading___prodej_v_euro_13"/><text:bookmark-end text:name="prodej_v_euro"/></text:h>
      <text:p text:style-name="Text_20_body">Prodej v Kč nebo EUR je možné nastavit tlačítkem nad číselnou klávesnicí. Dojde k zobrazení bankovek EURO. Je možné přijmout bankovky EURO, program převezme aktuální kurs z i/2 a vypíše obnos k vrácení v Kč. Na stvrzence je také uvedeno, že zákazník zaplatil EURO a kurs použitý k přepočtu.</text:p>
      <text:p text:style-name="Text_20_body"><draw:frame draw:style-name="media" draw:name="17" text:anchor-type="as-char" draw:z-index="17" svg:width="20.875625cm" style:rel-width="100%" svg:height="14.44625cm" style:rel-height="scale"><draw:image xlink:href="Pictures/0696cbf5d32a7e735231b3a7a02c3559.png" xlink:type="simple" xlink:show="embed" xlink:actuate="onLoad"/></draw:frame></text:p>
      <text:h text:style-name="Heading_20_4" text:outline-level="4"><text:bookmark-start text:name="__RefHeading___platba_kartou_14"/><text:bookmark-start text:name="platba_kartou"/>Platba kartou<text:bookmark-end text:name="__RefHeading___platba_kartou_14"/><text:bookmark-end text:name="platba_kartou"/></text:h>
      <text:p text:style-name="Text_20_body">Platba kartou se provádí přímo načtením karty, není třeba nic volit (závisí na druhu platebního terminálu).</text:p>
      <text:h text:style-name="Heading_20_4" text:outline-level="4"><text:bookmark-start text:name="__RefHeading___parkovani_stvrzenky_15"/><text:bookmark-start text:name="parkovani_stvrzenky"/>Parkování stvrzenky<text:bookmark-end text:name="__RefHeading___parkovani_stvrzenky_15"/><text:bookmark-end text:name="parkovani_stvrzenky"/></text:h>
      <text:p text:style-name="Text_20_body">Pomocí tlačítka Parkování stvrzenky rovněž transakci přerušíme a máme později možnost se k rozpracované stvrzence vrátit. Tiskárna vytiskne doklad o přerušení transakce – tento doklad můžeme předat zákazníkovi pro pozdější rychlé vyhledání a dokončení transakce. Stvrzenka je parkována pouze na pokladně, kde byla vytvořena, není možné pokračovat v transakci na jiné pokladně. Parkovaná stvrzenka je při denní závěrce smazána.</text:p>
      <text:p text:style-name="Text_20_body"><draw:frame draw:style-name="media" draw:name="18" text:anchor-type="as-char" draw:z-index="18" svg:width="13.837708333333cm" svg:height="6.8527083333333cm"><draw:image xlink:href="Pictures/a935ef65ca58cc0186b0d2018a50c856.png" xlink:type="simple" xlink:show="embed" xlink:actuate="onLoad"/></draw:frame></text:p>
      <text:h text:style-name="Heading_20_4" text:outline-level="4"><text:bookmark-start text:name="__RefHeading___znovuotevreni_zaparkovane_stvrzenky_16"/><text:bookmark-start text:name="znovuotevreni_zaparkovane_stvrzenky"/>Znovuotevření zaparkované stvrzenky<text:bookmark-end text:name="__RefHeading___znovuotevreni_zaparkovane_stvrzenky_16"/><text:bookmark-end text:name="znovuotevreni_zaparkovane_stvrzenky"/></text:h>
      <text:p text:style-name="Text_20_body">Tlačítkem Přehled dne se dostaneme na přehled transakcí a vyhledáme zaparkovanou stvrzenku. Označíme požadovaný řádek poklepáním (1) a potvrdíme výběr tlačítkem Převzít (2). Program se opět vrátí do prodejního okna a můžeme pokračovat v prodeji a dokončení nebo úpravě transakce.</text:p>
      <text:p text:style-name="Text_20_body"><draw:frame draw:style-name="media" draw:name="19" text:anchor-type="as-char" draw:z-index="19" svg:width="20.716875cm" style:rel-width="100%" svg:height="14.816666666667cm" style:rel-height="scale"><draw:image xlink:href="Pictures/a5abf926e78d95988e687d5020fda716.png" xlink:type="simple" xlink:show="embed" xlink:actuate="onLoad"/></draw:frame></text:p>
      <text:p text:style-name="Text_20_body">Pokud máme tu možnost, stačí načíst z hlavního okna čárový kód parkované stvrzenky čtečkou a program ji vyhledá automaticky. <text:line-break/>
Pozor: načtení stvrzenky je možné pouze z přehledu dne spuštěného tlačítkem prodej. V přehledu dne z hlavního menu není možné parkovanou stvrzenku znovu načíst.</text:p>
      <text:h text:style-name="Heading_20_4" text:outline-level="4"><text:bookmark-start text:name="__RefHeading___prodej_na_fakturu_17"/><text:bookmark-start text:name="prodej_na_fakturu"/>Prodej na fakturu<text:bookmark-end text:name="__RefHeading___prodej_na_fakturu_17"/><text:bookmark-end text:name="prodej_na_fakturu"/></text:h>
      <text:p text:style-name="Text_20_body">Prodej na fakturu vyžaduje zadání zákazníka, je třeba zvolit tlačítko Faktura.
<draw:frame draw:style-name="media" draw:name="20" text:anchor-type="as-char" draw:z-index="20" svg:width="17.806458333333cm" style:rel-width="100%" svg:height="12.144375cm" style:rel-height="scale"><draw:image xlink:href="Pictures/aa10a15ef8faf7313a5a675d6552ee99.png" xlink:type="simple" xlink:show="embed" xlink:actuate="onLoad"/></draw:frame></text:p>
      <text:p text:style-name="Text_20_body">Je nutné vybrat zákazníka, který musí mít prodej na fakturu povolený.</text:p>
      <text:h text:style-name="Heading_20_4" text:outline-level="4"><text:bookmark-start text:name="__RefHeading___platba_faktury_18"/><text:bookmark-start text:name="platba_faktury"/>Platba faktury<text:bookmark-end text:name="__RefHeading___platba_faktury_18"/><text:bookmark-end text:name="platba_faktury"/></text:h>
      <text:p text:style-name="Text_20_body">Pod tlačítkem Další je přístup k dalším funkcím programu, konkrétně Platba faktury přímo na pobočce. Po stisku tlačítka Platba faktury zadáme číslo faktury a potvrdíme zeleným tlačítkem Převzít.</text:p>
      <text:p text:style-name="Text_20_body"><draw:frame draw:style-name="media" draw:name="21" text:anchor-type="as-char" draw:z-index="21" svg:width="21.007916666667cm" style:rel-width="100%" svg:height="14.472708333333cm" style:rel-height="scale"><draw:image xlink:href="Pictures/006a7a55576281a94d9e6744d03700c9.png" xlink:type="simple" xlink:show="embed" xlink:actuate="onLoad"/></draw:frame></text:p>
      <text:p text:style-name="Text_20_body">Následně zadáme cenu – částku faktury - a potvrdíme zeleným tlačítkem Převzít. Ukončení transakce vyžaduje zadání zákazníka – viz další kapitola. Následně standardně provedeme a ukončíme prodej. Platbu faktury je možné přiřadit v i/2.</text:p>
      <text:p text:style-name="Text_20_body">Poznámka: Je možné přidat další zboží, například hledáním zboží nebo stisknutím tlačítka Převzít. Takto zadané zboží bude vytištěno dohromady na jednom dokladu spolu s platbou faktury.</text:p>
      <text:h text:style-name="Heading_20_3" text:outline-level="3"><text:bookmark-start text:name="__RefHeading___ovladaci_tlacitka_19"/><text:bookmark-start text:name="ovladaci_tlacitka"/>Ovládací tlačítka<text:bookmark-end text:name="__RefHeading___ovladaci_tlacitka_19"/><text:bookmark-end text:name="ovladaci_tlacitka"/></text:h>
      <text:p text:style-name="Text_20_body">Ovládací tlačítka pod rychlými tlačítky umožňují např. hledání zboží, zobrazení detailů zboží, slevy, hledání zákazníků, parkování stvrzenky atd.</text:p>
      <text:p text:style-name="Text_20_body"><draw:frame draw:style-name="media" draw:name="22" text:anchor-type="as-char" draw:z-index="22" svg:width="11.668125cm" svg:height="8.9958333333333cm"><draw:image xlink:href="Pictures/c5a3087678a791f5f17f95935023ce93.png" xlink:type="simple" xlink:show="embed" xlink:actuate="onLoad"/></draw:frame></text:p>
      <text:h text:style-name="Heading_20_4" text:outline-level="4"><text:bookmark-start text:name="__RefHeading___hledat_zbozi_20"/><text:bookmark-start text:name="hledat_zbozi"/>Hledat zboží<text:bookmark-end text:name="__RefHeading___hledat_zbozi_20"/><text:bookmark-end text:name="hledat_zbozi"/></text:h>
      <text:p text:style-name="Text_20_body">Hledání zboží provádíme zadáním čísla, popisu či zkratky a stiskneme tlačítko Hledat. Hvězdičku na konci není třeba zadávat, POS ji doplňuje automaticky. Zadaný vyhledávací pojem zrušíme tlačítkem Smazat filtr. Při poklepnutí na záhlaví sloupečků (Číslo zboží, Popis, Zkratka, Cena) se seznam nalezeného zboží seřadí podle zvoleného kriteria vzestupně/sestupně. Zvolené zboží označíme poklepáním na řádek a zadáme Převzít.</text:p>
      <text:p text:style-name="Text_20_body"><draw:frame draw:style-name="media" draw:name="23" text:anchor-type="as-char" draw:z-index="23" svg:width="20.875625cm" style:rel-width="100%" svg:height="14.366875cm" style:rel-height="scale"><draw:image xlink:href="Pictures/460fc075796bd51b0151cf2137882934.png" xlink:type="simple" xlink:show="embed" xlink:actuate="onLoad"/></draw:frame></text:p>
      <text:p text:style-name="Text_20_body">Hledání zákazníka probíhá stejným způsobem.</text:p>
      <text:h text:style-name="Heading_20_3" text:outline-level="3"><text:bookmark-start text:name="__RefHeading___prehled_dne_21"/><text:bookmark-start text:name="prehled_dne"/>Přehled dne<text:bookmark-end text:name="__RefHeading___prehled_dne_21"/><text:bookmark-end text:name="prehled_dne"/></text:h>
      <text:p text:style-name="Text_20_body"><text:a xlink:type="simple" xlink:href="https://wiki.data-norms.cz/doku.php?id=i2doku-cz:060-sklad:070-pos-integrace:500-ovladani-pos:100-prehled-dne:start" text:style-name="Internet_20_link" text:visited-style-name="Visited_20_Internet_20_Link">100-prehled-dne</text:a></text:p>
      <text:h text:style-name="Heading_20_3" text:outline-level="3"><text:bookmark-start text:name="__RefHeading___prijmy_a_vydaje_22"/><text:bookmark-start text:name="prijmy_a_vydaje"/>Příjmy a výdaje<text:bookmark-end text:name="__RefHeading___prijmy_a_vydaje_22"/><text:bookmark-end text:name="prijmy_a_vydaje"/></text:h>
      <text:p text:style-name="Text_20_body">Provedení finanční operace. Program zobrazuje provedené transakce Příjmů a Výdajů. Podle volby můžeme zobrazit jen položky z aktuálního dne (tlačítko Dnes) nebo všechny transakce (tlačítko Vše). Zde můžeme rovněž požadovat tisk dokladu zvolené transakce.</text:p>
      <text:p text:style-name="Text_20_body">Zadání nového příjmu nebo výdaje z pokladny provedeme stisknutím tlačítka Příjmy nebo Výdaje.</text:p>
      <text:list text:style-name="List_20_1" text:continue-numbering="false">
        <text:list-item>
          <text:p text:style-name="List_20_1_Content_First"> Počáteční rozdíl (příjem)</text:p>
        </text:list-item>
        <text:list-item>
          <text:p text:style-name="List_20_1_Content"> Vklad</text:p>
        </text:list-item>
        <text:list-item>
          <text:p text:style-name="List_20_1_Content"> Závěrkový rozdíl (příjem)</text:p>
        </text:list-item>
        <text:list-item>
          <text:p text:style-name="List_20_1_Content"> Počáteční rozdíl (výdej)</text:p>
        </text:list-item>
        <text:list-item>
          <text:p text:style-name="List_20_1_Content"> Výběr z pokladny</text:p>
        </text:list-item>
        <text:list-item>
          <text:p text:style-name="List_20_1_Content"> Závěrkový rozdíl (výdej)</text:p>
        </text:list-item>
        <text:list-item>
          <text:p text:style-name="List_20_1_Content_Last"> Další druhy definované v Backoffice</text:p>
        </text:list-item>
      </text:list>
      <text:p text:style-name="Text_20_body"><draw:frame draw:style-name="media" draw:name="24" text:anchor-type="as-char" draw:z-index="24" svg:width="20.79625cm" style:rel-width="100%" svg:height="14.948958333333cm" style:rel-height="scale"><draw:image xlink:href="Pictures/6834d0724742ec330c738292ef2cf34f.png" xlink:type="simple" xlink:show="embed" xlink:actuate="onLoad"/></draw:frame></text:p>
      <text:p text:style-name="Text_20_body">Zvolená volba (Příjmy / Výdaje) je následně podbarvena žlutě. Poté zadáme pomocí klávesnice částku a potvrdíme tlačítkem zeleným tlačítkem Převzít. Pokud potvrdíme tlačítkem Převzít na spodní liště, bude jako důvod rovnou zadán nyní zobrazený důvod.</text:p>
      <text:p text:style-name="Text_20_body"><draw:frame draw:style-name="media" draw:name="25" text:anchor-type="as-char" draw:z-index="25" svg:width="20.981458333333cm" style:rel-width="100%" svg:height="14.9225cm" style:rel-height="scale"><draw:image xlink:href="Pictures/7c8e96f471a0c929f43d2d9085057a75.png" xlink:type="simple" xlink:show="embed" xlink:actuate="onLoad"/></draw:frame></text:p>
      <text:p text:style-name="Text_20_body">Poté zvolíme důvod Příjmu nebo Výdaje a v dalším políčku požadovanou měnu (CZK, EUR). Potvrdíme tlačítkem Převzít. Program automaticky vytiskne doklad transakce. Provedenou transakci je nyní možno stornovat tlačítkem Storno – stornovaná transakce je poté označena jako přeškrtnutá. Storno transakce je rovněž vytištěno. Akce storna je povolena jen tehdy, dokud je tlačítko Storno podbarveno červeně.</text:p>
      <text:p text:style-name="Text_20_body"><draw:frame draw:style-name="media" draw:name="26" text:anchor-type="as-char" draw:z-index="26" svg:width="20.743333333333cm" style:rel-width="100%" svg:height="15.001875cm" style:rel-height="scale"><draw:image xlink:href="Pictures/cc1cbe7526d69173945f80cf0df2c540.png" xlink:type="simple" xlink:show="embed" xlink:actuate="onLoad"/></draw:frame></text:p>
      <text:h text:style-name="Heading_20_3" text:outline-level="3"><text:bookmark-start text:name="__RefHeading___zaverka_dne_23"/><text:bookmark-start text:name="zaverka_dne"/>Závěrka dne<text:bookmark-end text:name="__RefHeading___zaverka_dne_23"/><text:bookmark-end text:name="zaverka_dne"/></text:h>
      <text:p text:style-name="Text_20_body"><draw:frame draw:style-name="media" draw:name="27" text:anchor-type="as-char" draw:z-index="27" svg:width="21.166666666667cm" style:rel-width="100%" svg:height="15.875cm" style:rel-height="scale"><draw:image xlink:href="Pictures/1dccd457dc364fcb3d6252801f95ee61.png" xlink:type="simple" xlink:show="embed" xlink:actuate="onLoad"/></draw:frame></text:p>
      <text:h text:style-name="Heading_20_4" text:outline-level="4"><text:bookmark-start text:name="__RefHeading___provizorni_zaverka_24"/><text:bookmark-start text:name="provizorni_zaverka"/>Provizorní závěrka<text:bookmark-end text:name="__RefHeading___provizorni_zaverka_24"/><text:bookmark-end text:name="provizorni_zaverka"/></text:h>
      <text:p text:style-name="Text_20_body">Provizorní závěrku dne je možné libovolně vytvořit kdykoliv, například o polední pauze. Nemá platnost definitivní závěrky, je pouze na zkoušku. Definitivní závěrku dne vytisknout například po ukončení dne. Po výtisku dojde k ukončení POS a při příštím startu se zobrazí kontrola stavu hotovosti.</text:p>
      <text:p text:style-name="Text_20_body">Po skončení práce počítač prosím nevypínejte.</text:p>
      <text:p text:style-name="Text_20_body"><draw:frame draw:style-name="media" draw:name="28" text:anchor-type="as-char" draw:z-index="28" svg:width="26.9875cm" style:rel-width="100%" svg:height="20.267083333333cm" style:rel-height="scale"><draw:image xlink:href="Pictures/4a287951e87c9fa80a1bfe20da7e8fd1.png" xlink:type="simple" xlink:show="embed" xlink:actuate="onLoad"/></draw:frame></text:p>
      <text:h text:style-name="Heading_20_4" text:outline-level="4"><text:bookmark-start text:name="__RefHeading___definitivni_zaverka_dne_25"/><text:bookmark-start text:name="definitivni_zaverka_dne"/>Definitivní závěrka dne<text:bookmark-end text:name="__RefHeading___definitivni_zaverka_dne_25"/><text:bookmark-end text:name="definitivni_zaverka_dne"/></text:h>
      <text:p text:style-name="Text_20_body">Zadá se na klávesnici hotovost, která je na konci dne na pokladně (limit + tržba) a potvrdí tlačítkem „Převzít“. Pokud je v pokladně jiné množství peněz, znamená to, že prodavač špatně vrátil. Tlačítkem „Účtovat rozdíl“ se rozdíl zadá.</text:p>
      <text:p text:style-name="Text_20_body">Tlačítkem „Odvod tržby“ se provede odvod tržby (program si pamatuje, kolik je limit).</text:p>
      <text:p text:style-name="Text_20_body">Tlačítkem „Definitivní závěrka“ se provede uzávěrka.</text:p>
      <text:p text:style-name="Text_20_body">Detailní nápověda k obsluze procesů závěrky, pokud je vytvořená při implementaci, je přístupná po stisku tlačítka Nápověda.</text:p>
      <text:h text:style-name="Heading_20_4" text:outline-level="4"><text:bookmark-start text:name="__RefHeading___limit_a_jeho_zmena_26"/><text:bookmark-start text:name="limit_a_jeho_zmena"/>Limit a jeho změna<text:bookmark-end text:name="__RefHeading___limit_a_jeho_zmena_26"/><text:bookmark-end text:name="limit_a_jeho_zmena"/></text:h>
      <text:p text:style-name="Text_20_body">Limit se nastaví při prvním startu aplikace.<text:line-break/>
Program si pamatuje jako limit peníze, které v pokladně zůstanou na konci dne.<text:line-break/></text:p>
      <text:h text:style-name="Heading_20_4" text:outline-level="4"><text:bookmark-start text:name="__RefHeading___export_a_import_27"/><text:bookmark-start text:name="export_a_import"/>Export a Import<text:bookmark-end text:name="__RefHeading___export_a_import_27"/><text:bookmark-end text:name="export_a_import"/></text:h>
      <text:p text:style-name="Text_20_body">Export dat transakce probíhá automaticky po uzavření každého dokladu. Import ceníku z i/2 Backoffice probíhá automaticky přes noc.</text:p>
      <text:h text:style-name="Heading_20_4" text:outline-level="4"><text:bookmark-start text:name="__RefHeading___uctenky_v_backoffice_28"/><text:bookmark-start text:name="uctenky_v_backoffice"/>Účtenky v Backoffice<text:bookmark-end text:name="__RefHeading___uctenky_v_backoffice_28"/><text:bookmark-end text:name="uctenky_v_backoffice"/></text:h>
      <text:p text:style-name="Text_20_body">Účtenky jsou dostupné v Backoffice v sekci Sklad &gt; Pos integrace &gt; Dotazy &gt; Pokladní doklad.</text:p>
      <text:h text:style-name="Heading_20_4" text:outline-level="4"><text:bookmark-start text:name="__RefHeading___ciselnik_zastupcu_a_pokladen_29"/><text:bookmark-start text:name="ciselnik_zastupcu_a_pokladen"/>Číselník zástupců a pokladen<text:bookmark-end text:name="__RefHeading___ciselnik_zastupcu_a_pokladen_29"/><text:bookmark-end text:name="ciselnik_zastupcu_a_pokladen"/></text:h>
      <text:p text:style-name="Text_20_body">V číselníku zástupců je možné definovat další prodavače a v číselníku pokladen je přiřadit na pokladny a udělit jim oprávněn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6::52:02</meta:creation-date>
    <dc:creator>Generated</dc:creator>
    <dc:date>2026-08-18T16::52:02</dc:date>
    <dc:language>en-US</dc:language>
    <meta:editing-cycles>1</meta:editing-cycles>
    <meta:editing-duration>PT0S</meta:editing-duration>
    <dc:title>i2doku-cz:060-sklad:070-pos-integrace:500-ovladani-pos:start</dc:title>
  </office:meta>
</office:document-meta>
</file>