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500-ovladani-pos-zmena-vkladu:start"/><text:bookmark-start text:name="__RefHeading___i_2pos_-_jak_zmenit_denni_limit_vklad_1"/><text:bookmark-start text:name="i_2pos_-_jak_zmenit_denni_limit_vklad"/>i/2POS - jak změnit denní limit (vklad)<text:bookmark-end text:name="__RefHeading___i_2pos_-_jak_zmenit_denni_limit_vklad_1"/><text:bookmark-end text:name="i_2pos_-_jak_zmenit_denni_limit_vklad"/></text:h>
      <text:list text:style-name="Numbering_20_1" text:continue-numbering="false">
        <text:list-item>
          <text:p text:style-name="Numbering_20_1_Content_First"> Závěrka dne jako vždy (včetně odvod tržby do limitu)</text:p>
        </text:list-item>
        <text:list-item>
          <text:p text:style-name="Numbering_20_1_Content"> Závěrka dne definitivní zaúčtovat - i/2POS se ukončí</text:p>
        </text:list-item>
        <text:list-item>
          <text:p text:style-name="Numbering_20_1_Content"> i/2POS pustit</text:p>
        </text:list-item>
        <text:list-item>
          <text:p text:style-name="Numbering_20_1_Content"> Potvrdit původní limit jako skutečný stav na pokladně</text:p>
        </text:list-item>
        <text:list-item>
          <text:p text:style-name="Numbering_20_1_Content"> Kliknout na Příjmy / Výdaje</text:p>
        </text:list-item>
        <text:list-item>
          <text:p text:style-name="Numbering_20_1_Content"> Kliknout na Příjmy, zadat částku pro navýšení limit (2000,-), zvolit důvod „Počáteční rozdíl“ a kliknout na „Převzít“</text:p>
        </text:list-item>
        <text:list-item>
          <text:p text:style-name="Numbering_20_1_Content"> Ukončit Příjmy a Výdaje</text:p>
        </text:list-item>
        <text:list-item>
          <text:p text:style-name="Numbering_20_1_Content"> Pustit závěrka dne a potvrdit skuteční stav (starý limit + vložené peníze)</text:p>
        </text:list-item>
        <text:list-item>
          <text:p text:style-name="Numbering_20_1_Content_Last"> Nedělat „Odvod tržby“, ale přímo pustit „Definitivní závěrka“ → POS si pro další uzávěrka vzpomíná, kolik byl zůstatek při poslední závěrky. Další závěrka dne navrhuje pro limit hotovosti na pokladně nový limi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16</meta:creation-date>
    <dc:creator>Generated</dc:creator>
    <dc:date>2026-08-15T10::14:16</dc:date>
    <dc:language>en-US</dc:language>
    <meta:editing-cycles>1</meta:editing-cycles>
    <meta:editing-duration>PT0S</meta:editing-duration>
    <dc:title>i2doku-cz:060-sklad:070-pos-integrace:500-ovladani-pos-zmena-vkladu:start</dc:title>
  </office:meta>
</office:document-meta>
</file>