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a2a42f9826a0972c281918ef584b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600-implementace-pos:020-ciselnik-pokladen:start"/><text:bookmark-start text:name="__RefHeading___ciselnik_pokladen_1"/><text:bookmark-start text:name="ciselnik_pokladen"/>Číselník pokladen<text:bookmark-end text:name="__RefHeading___ciselnik_pokladen_1"/><text:bookmark-end text:name="ciselnik_pokladen"/></text:h>
      <text:h text:style-name="Heading_20_2" text:outline-level="2"><text:bookmark-start text:name="__RefHeading___data_pokladny_2"/><text:bookmark-start text:name="data_pokladny"/>Data pokladny<text:bookmark-end text:name="__RefHeading___data_pokladny_2"/><text:bookmark-end text:name="data_pokladny"/></text:h>
      <text:p text:style-name="Text_20_body"><draw:frame draw:style-name="media" draw:name="0" text:anchor-type="as-char" draw:z-index="0" svg:width="19.182291666667cm" style:rel-width="100%" svg:height="15.5575cm" style:rel-height="scale"><draw:image xlink:href="Pictures/f7a2a42f9826a0972c281918ef584bf0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Pokladna                            </text:p>
          </table:table-cell>
          <table:table-cell office:value-type="string" table:style-name="tablecell">
            <text:p text:style-name="tablealignleft"> Číslo pokladny.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ázev                               </text:p>
          </table:table-cell>
          <table:table-cell office:value-type="string" table:style-name="tablecell">
            <text:p text:style-name="tablealignleft"> Název pokladny.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skárna                            </text:p>
          </table:table-cell>
          <table:table-cell office:value-type="string" table:style-name="tablecell">
            <text:p text:style-name="tablealignleft"> Standardní tiskárna, na které pokladna tiskne.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ěna                                </text:p>
          </table:table-cell>
          <table:table-cell office:value-type="string" table:style-name="tablecell">
            <text:p text:style-name="tablealignleft"> Měna pokladny.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klad                               </text:p>
          </table:table-cell>
          <table:table-cell office:value-type="string" table:style-name="tablecell">
            <text:p text:style-name="tablealignleft"> Přiřazení skladu k pokladně.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kladna                            </text:p>
          </table:table-cell>
          <table:table-cell office:value-type="string" table:style-name="tablecell">
            <text:p text:style-name="tablealignleft"> Číslo účtu pokladny (pro standardní tržby za zboží).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říjmy                              </text:p>
          </table:table-cell>
          <table:table-cell office:value-type="string" table:style-name="tablecell">
            <text:p text:style-name="tablealignleft"> Číslo účtu pokladny pro příjmy peněz na pokladnu.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ýdeje                              </text:p>
          </table:table-cell>
          <table:table-cell office:value-type="string" table:style-name="tablecell">
            <text:p text:style-name="tablealignleft"> Číslo účtu pokladny pro výdeje peněz z pokladny.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Zákazník                            </text:p>
          </table:table-cell>
          <table:table-cell office:value-type="string" table:style-name="tablecell">
            <text:p text:style-name="tablealignleft"> Přiřazení zákazníka k pokladně.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odatek účtu                        </text:p>
          </table:table-cell>
          <table:table-cell office:value-type="string" table:style-name="tablecell">
            <text:p text:style-name="tablealignleft"> Možnost zadat dodatek účtu, který slouží pro zaúčtování v rámci integrace do účetnictví.                                             </text:p>
          </table:table-cell>
        </table:table-row>
        <table:table-row>
          <table:table-cell office:value-type="string" table:style-name="tablecell">
            <text:p text:style-name="tablealignleft"> Nákladové středisko                 </text:p>
          </table:table-cell>
          <table:table-cell office:value-type="string" table:style-name="tablecell">
            <text:p text:style-name="tablealignleft"> Přiřazení nákladového střediska k pokladně.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ruh následné aktivity faktury      </text:p>
          </table:table-cell>
          <table:table-cell office:value-type="string" table:style-name="tablecell">
            <text:p text:style-name="tablealignleft"> Následný krok pro integraci vystavené faktury.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ruh následné aktivity dobropis     </text:p>
          </table:table-cell>
          <table:table-cell office:value-type="string" table:style-name="tablecell">
            <text:p text:style-name="tablealignleft"> Následný krok pro integraci dobropisu.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ruh následné aktivity dodací list  </text:p>
          </table:table-cell>
          <table:table-cell office:value-type="string" table:style-name="tablecell">
            <text:p text:style-name="tablealignleft"> Následný krok pro integraci dodacího listu.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bočka                             </text:p>
          </table:table-cell>
          <table:table-cell office:value-type="string" table:style-name="tablecell">
            <text:p text:style-name="tablealignleft"> Přiřazení pobočky k pokladně.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xportovat data                     </text:p>
          </table:table-cell>
          <table:table-cell office:value-type="string" table:style-name="tablecell">
            <text:p text:style-name="tablealignleft"> Data z pokladny exportovat ano/ne.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Blokace pokladny                    </text:p>
          </table:table-cell>
          <table:table-cell office:value-type="string" table:style-name="tablecell">
            <text:p text:style-name="tablealignleft"> Při aktivaci bude pokladna blokována.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est integrace                      </text:p>
          </table:table-cell>
          <table:table-cell office:value-type="string" table:style-name="tablecell">
            <text:p text:style-name="tablealignleft"> V tomto režimu se data z pokladny neintegrují do Backoffice a zůstanou v rozhraní. <text:span text:style-name="Strong_20_Emphasis">Při deaktivaci se všechna data ihned načtou.</text:span> 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70-pos-integrace:600-implementace-pos:020-ciselnik-pokladen:010-ucty:start" text:style-name="Internet_20_link" text:visited-style-name="Visited_20_Internet_20_Link">Účty</text:a></text:p>
        </text:list-item>
        <text:list-item>
          <text:p text:style-name="List_20_1_Content"><text:a xlink:type="simple" xlink:href="https://wiki.data-norms.cz/doku.php?id=i2doku-cz:060-sklad:070-pos-integrace:600-implementace-pos:020-ciselnik-pokladen:020-casovy-rastr:start" text:style-name="Internet_20_link" text:visited-style-name="Visited_20_Internet_20_Link">Časový rastr/Export</text:a></text:p>
        </text:list-item>
        <text:list-item>
          <text:p text:style-name="List_20_1_Content_Last"><text:a xlink:type="simple" xlink:href="https://wiki.data-norms.cz/doku.php?id=i2doku-cz:060-sklad:070-pos-integrace:600-implementace-pos:020-ciselnik-pokladen:030-duvody-prijem-vydej:start" text:style-name="Internet_20_link" text:visited-style-name="Visited_20_Internet_20_Link">Důvody Příjem/Výdej</text:a></text:p>
        </text:list-item>
      </text:list>
      <text:line-break/>
      <text:p text:style-name="Text_20_body"><text:span text:style-name="Emphasis">Strana: basstamm/spwkasta00w/_set_0</text:span><text:line-break/>
<text:span text:style-name="Emphasis">Strana: basstamm/spwkasta00w/spwkasta101f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2::33:33</meta:creation-date>
    <dc:creator>Generated</dc:creator>
    <dc:date>2026-08-18T02::33:33</dc:date>
    <dc:language>en-US</dc:language>
    <meta:editing-cycles>1</meta:editing-cycles>
    <meta:editing-duration>PT0S</meta:editing-duration>
    <dc:title>i2doku-cz:060-sklad:070-pos-integrace:600-implementace-pos:020-ciselnik-pokladen:start</dc:title>
  </office:meta>
</office:document-meta>
</file>