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ebb419c8caab5c8f5c5360733cdb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60-sklad:070-pos-integrace:600-implementace-pos:028-opravneni:start"/><text:bookmark-start text:name="__RefHeading___texty_opravneni_1"/><text:bookmark-start text:name="texty_opravneni"/>Texty oprávnění<text:bookmark-end text:name="__RefHeading___texty_opravneni_1"/><text:bookmark-end text:name="texty_opravneni"/></text:h>
      <text:p text:style-name="Text_20_body"><draw:frame draw:style-name="media" draw:name="0" text:anchor-type="as-char" draw:z-index="0" svg:width="15.71625cm" svg:height="12.117916666667cm"><draw:image xlink:href="Pictures/3eebb419c8caab5c8f5c5360733cdbc6.png" xlink:type="simple" xlink:show="embed" xlink:actuate="onLoad"/></draw:frame></text:p>
      <text:p text:style-name="Text_20_body">Zde je možné definovat nové oprávnění, které je pak možné přidělit prodavačům a funkce POS tímto způsobem omezit.</text:p>
      <text:p text:style-name="Text_20_body">Vyžaduje nastavení v databázi POS (POSConfig SYSTEM_FunctionTree) a v <text:a xlink:type="simple" xlink:href="https://wiki.data-norms.cz/doku.php?id=i2doku-cz:060-sklad:070-pos-integrace:600-implementace-pos:010-ciselnik-pobocek:010-opravneni" text:style-name="Internet_20_link" text:visited-style-name="Visited_20_Internet_20_Link">010-opravneni</text:a></text:p>
      <text:p text:style-name="Text_20_body"><text:span text:style-name="Emphasis">Strana /i2pps/spwpotxt00w/spwpotxt101f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18:47</meta:creation-date>
    <dc:creator>Generated</dc:creator>
    <dc:date>2026-08-17T08::18:47</dc:date>
    <dc:language>en-US</dc:language>
    <meta:editing-cycles>1</meta:editing-cycles>
    <meta:editing-duration>PT0S</meta:editing-duration>
    <dc:title>i2doku-cz:060-sklad:070-pos-integrace:600-implementace-pos:028-opravneni:start</dc:title>
  </office:meta>
</office:document-meta>
</file>