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861d359a1e7e33e87e02489d54cf7a.png"/>
  <manifest:file-entry manifest:media-type="image/svg+xml" manifest:full-path="Pictures/7c9a23fc3dfede804fc0a4ce2063f0eb.svg"/>
  <manifest:file-entry manifest:media-type="image/png" manifest:full-path="Pictures/6a6de2def085229f7bea12f9453e590b.png"/>
  <manifest:file-entry manifest:media-type="image/jpeg" manifest:full-path="Pictures/3d43e45c5193d70855af419dd9426b47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00-implementace-pos:030-fixni-klavesy:start"/><text:bookmark-start text:name="__RefHeading___nastaveni_rychlych_tlacitek_pos_1"/><text:bookmark-start text:name="nastaveni_rychlych_tlacitek_pos"/>Nastavení rychlých tlačítek POS<text:bookmark-end text:name="__RefHeading___nastaveni_rychlych_tlacitek_pos_1"/><text:bookmark-end text:name="nastaveni_rychlych_tlacitek_pos"/></text:h>
      <text:p text:style-name="Text_20_body">Zde se zakládají a upravují rychlá tlačítka pro ovládání POS.<text:line-break/>
DLe nastavení systému může být jedna sada rychlých tlačítek pro celou firmu společná, nebo dle poboček/pokladen.<text:line-break/>
Rychlá tlačítka se přenesou do pokladen automaticky v noci.</text:p>
      <text:p text:style-name="Text_20_body"><draw:frame draw:style-name="media" draw:name="0" text:anchor-type="as-char" draw:z-index="0" svg:width="21.695833333333cm" style:rel-width="100%" svg:height="16.007291666667cm" style:rel-height="scale"><draw:image xlink:href="Pictures/7d861d359a1e7e33e87e02489d54cf7a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              </text:p>
          </table:table-cell>
          <table:table-cell office:value-type="string" table:style-name="tableheader">
            <text:p text:style-name="Table_20_Heading"> Použití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boží            </text:p>
          </table:table-cell>
          <table:table-cell office:value-type="string" table:style-name="tablecell">
            <text:p text:style-name="tablealignleft"> Číslo zboží, které tlačítko markuje.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ůvod slevy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7c9a23fc3dfede804fc0a4ce2063f0eb.svg" xlink:type="simple" xlink:show="embed" xlink:actuate="onLoad"/></draw:frame>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ynamické zboží 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" svg:rel-width="100%" svg:height="0cm"><draw:image xlink:href="Pictures/7c9a23fc3dfede804fc0a4ce2063f0eb.svg" xlink:type="simple" xlink:show="embed" xlink:actuate="onLoad"/></draw:frame>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říkaz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" svg:rel-width="100%" svg:height="0cm"><draw:image xlink:href="Pictures/7c9a23fc3dfede804fc0a4ce2063f0eb.svg" xlink:type="simple" xlink:show="embed" xlink:actuate="onLoad"/></draw:frame>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candata         </text:p>
          </table:table-cell>
          <table:table-cell office:value-type="string" table:style-name="tablecell">
            <text:p text:style-name="tablealignleft"> <draw:frame draw:style-name="media" draw:name="4" text:anchor-type="as-char" draw:z-index="4" svg:width="" svg:rel-width="100%" svg:height="0cm"><draw:image xlink:href="Pictures/7c9a23fc3dfede804fc0a4ce2063f0eb.svg" xlink:type="simple" xlink:show="embed" xlink:actuate="onLoad"/></draw:frame>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RL              </text:p>
          </table:table-cell>
          <table:table-cell office:value-type="string" table:style-name="tablecell">
            <text:p text:style-name="tablealignleft"> Číslo URL dle <text:a xlink:type="simple" xlink:href="https://wiki.data-norms.cz/doku.php?id=i2doku-cz:060-sklad:070-pos-integrace:600-implementace-pos:140-url-spojeni:start" text:style-name="Internet_20_link" text:visited-style-name="Visited_20_Internet_20_Link">140-url-spojeni</text:a>.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ákazník         </text:p>
          </table:table-cell>
          <table:table-cell office:value-type="string" table:style-name="tablecell">
            <text:p text:style-name="tablealignleft"> Číslo zákazníka, kterého chceme tlačítkem zvolit dle <text:a xlink:type="simple" xlink:href="https://wiki.data-norms.cz/doku.php?id=i2doku-cz:030-kmenove-udaje:010-obchod:010-ciselnik-zakazniku:start" text:style-name="Internet_20_link" text:visited-style-name="Visited_20_Internet_20_Link">010-ciselnik-zakazniku</text:a>.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ástupce         </text:p>
          </table:table-cell>
          <table:table-cell office:value-type="string" table:style-name="tablecell">
            <text:p text:style-name="tablealignleft"> Číslo zástupce (prodavače), kterého chceme přepnout dle <text:a xlink:type="simple" xlink:href="https://wiki.data-norms.cz/doku.php?id=i2doku-cz:030-kmenove-udaje:010-obchod:040-ciselnik-zastupcu:start" text:style-name="Internet_20_link" text:visited-style-name="Visited_20_Internet_20_Link">040-ciselnik-zastupcu</text:a>.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měna menu       </text:p>
          </table:table-cell>
          <table:table-cell office:value-type="string" table:style-name="tablecell">
            <text:p text:style-name="tablealignleft"> Číslo nabídky, kam tlačítko přesměruje rychlé klávesy. Číslo je v závorce za názvem podúrovně. <draw:frame draw:style-name="media" draw:name="5" text:anchor-type="as-char" draw:z-index="5" svg:width="4.1010416666667cm" style:rel-width="100%" svg:height="0.873125cm" style:rel-height="scale"><draw:image xlink:href="Pictures/6a6de2def085229f7bea12f9453e590b.png" xlink:type="simple" xlink:show="embed" xlink:actuate="onLoad"/></draw:frame>  </text:p>
          </table:table-cell>
        </table:table-row>
      </table:table>
      <text:h text:style-name="Heading_20_3" text:outline-level="3"><text:bookmark-start text:name="__RefHeading___zalozit_nebo_upravit_tlacitko_zbozi_2"/><text:bookmark-start text:name="zalozit_nebo_upravit_tlacitko_zbozi"/>Založit nebo upravit tlačítko zboží<text:bookmark-end text:name="__RefHeading___zalozit_nebo_upravit_tlacitko_zbozi_2"/><text:bookmark-end text:name="zalozit_nebo_upravit_tlacitko_zbozi"/></text:h>
      <text:p text:style-name="Text_20_body">Zvolte myší tlačítko, které chcete založit nebo upravit. Dole zvolte:</text:p>
      <text:list text:style-name="List_20_1" text:continue-numbering="false">
        <text:list-item>
          <text:p text:style-name="List_20_1_Content_First"> Typ: „Zboží“</text:p>
        </text:list-item>
        <text:list-item>
          <text:p text:style-name="List_20_1_Content"> Zboží: Číslo zboží, které tlačítko obsahuje.</text:p>
        </text:list-item>
        <text:list-item>
          <text:p text:style-name="List_20_1_Content"> Název nebo Česky: Text, který má být na tlačítku. Je možné použít dva řádky.</text:p>
        </text:list-item>
        <text:list-item>
          <text:p text:style-name="List_20_1_Content_Last"> Také můžete zvolit barvu.</text:p>
        </text:list-item>
      </text:list>
      <text:h text:style-name="Heading_20_3" text:outline-level="3"><text:bookmark-start text:name="__RefHeading___smazat_tlacitko_3"/><text:bookmark-start text:name="smazat_tlacitko"/>Smazat tlačítko<text:bookmark-end text:name="__RefHeading___smazat_tlacitko_3"/><text:bookmark-end text:name="smazat_tlacitko"/></text:h>
      <text:p text:style-name="Text_20_body">Zvolte myší tlačítko, které chcete smazat. Zvolte ikonu <draw:frame draw:style-name="media" draw:name="6" text:anchor-type="as-char" draw:z-index="6" svg:width="0.635cm" svg:height="0.635cm"><draw:image xlink:href="Pictures/3d43e45c5193d70855af419dd9426b47.jpg" xlink:type="simple" xlink:show="embed" xlink:actuate="onLoad"/></draw:frame>.</text:p>
      <text:h text:style-name="Heading_20_3" text:outline-level="3"><text:bookmark-start text:name="__RefHeading___poduroven_zalozit_4"/><text:bookmark-start text:name="poduroven_zalozit"/>Podúroveň založit<text:bookmark-end text:name="__RefHeading___poduroven_zalozit_4"/><text:bookmark-end text:name="poduroven_zalozit"/></text:h>
      <text:p text:style-name="Text_20_body">Zvolte myší tlačítko, kde chcete založit podúroveň. Zvolte ikonu <draw:frame draw:style-name="media" draw:name="7" text:anchor-type="as-char" draw:z-index="7" svg:width="0.635cm" svg:height="0.635cm"><draw:image xlink:href="Pictures/1f0986e14980afc58a4ae049dd98ac56.jpg" xlink:type="simple" xlink:show="embed" xlink:actuate="onLoad"/></draw:frame> z lišty. Dotaz „Založit podúroveň?“ potvrďte Ano.<text:line-break/>
Je možné zakládat podúrovně uvnitř podúrovní jiných podúrovní a tak dále.</text:p>
      <text:h text:style-name="Heading_20_3" text:outline-level="3"><text:bookmark-start text:name="__RefHeading___platnost_sad_rychlych_tlacitek_5"/><text:bookmark-start text:name="platnost_sad_rychlych_tlacitek"/>Platnost sad rychlých tlačítek<text:bookmark-end text:name="__RefHeading___platnost_sad_rychlych_tlacitek_5"/><text:bookmark-end text:name="platnost_sad_rychlych_tlacitek"/></text:h>
      <text:p text:style-name="Text_20_body">Je možné mít více sad rychlých tlačítek, například si připravit nové tlačítko dopředu.<text:line-break/>
Sady a jejich platnost je zobrazena v tabulce vlevo nahoře. Zde je možné ikonou <draw:frame draw:style-name="media" draw:name="8" text:anchor-type="as-char" draw:z-index="8" svg:width="0.635cm" svg:height="0.635cm"><draw:image xlink:href="Pictures/1f0986e14980afc58a4ae049dd98ac56.jpg" xlink:type="simple" xlink:show="embed" xlink:actuate="onLoad"/></draw:frame> založit novou sadu rychlých tlačítek.</text:p>
      <text:p text:style-name="Text_20_body"><text:span text:style-name="Emphasis">Strana: /i2pps/spwfixta00w/spwfixta101f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21</meta:creation-date>
    <dc:creator>Generated</dc:creator>
    <dc:date>2026-08-15T10::11:21</dc:date>
    <dc:language>en-US</dc:language>
    <meta:editing-cycles>1</meta:editing-cycles>
    <meta:editing-duration>PT0S</meta:editing-duration>
    <dc:title>i2doku-cz:060-sklad:070-pos-integrace:600-implementace-pos:030-fixni-klavesy:start</dc:title>
  </office:meta>
</office:document-meta>
</file>