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8cf6dcb32f93100cbf4444923347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140-url-spojeni:start"/><text:bookmark-start text:name="__RefHeading___ciselnik_url_spojeni_1"/><text:bookmark-start text:name="ciselnik_url_spojeni"/>Číselník URL spojení<text:bookmark-end text:name="__RefHeading___ciselnik_url_spojeni_1"/><text:bookmark-end text:name="ciselnik_url_spojeni"/></text:h>
      <text:p text:style-name="Text_20_body"><draw:frame draw:style-name="media" draw:name="0" text:anchor-type="as-char" draw:z-index="0" svg:width="20.902083333333cm" style:rel-width="100%" svg:height="13.81125cm" style:rel-height="scale"><draw:image xlink:href="Pictures/1d8cf6dcb32f93100cbf4444923347c0.png" xlink:type="simple" xlink:show="embed" xlink:actuate="onLoad"/></draw:frame></text:p>
      <text:p text:style-name="Text_20_body">Definice URL adres pro použití na pokladně.</text:p>
      <text:p text:style-name="Text_20_body">V URL adrese je možné použít zástupné výrazy (placeholder):</text:p>
      <text:list text:style-name="List_20_1" text:continue-numbering="false">
        <text:list-item>
          <text:p text:style-name="List_20_1_Content_First"> &lt;@00140&gt; číslo pokladny</text:p>
        </text:list-item>
        <text:list-item>
          <text:p text:style-name="List_20_1_Content"> &lt;@01000&gt; číslo prodavače</text:p>
        </text:list-item>
        <text:list-item>
          <text:p text:style-name="List_20_1_Content_Last"> &lt;@05050&gt; číslo zboží</text:p>
        </text:list-item>
      </text:list>
      <text:p text:style-name="Text_20_body">V případě použití Placeholder je třeba je přepínačem povolit.</text:p>
      <text:p text:style-name="Text_20_body">Pro úplný seznam placeholders, kterýh je cca 8.000 viz PlaceHolderNew.txt.</text:p>
      <text:p text:style-name="Text_20_body"><text:span text:style-name="Emphasis">Strana: /i2pps/powurlvb00w/_set_0</text:span> <text:line-break/>
//Strana: /i2pps/powurlvb00w/powurlvb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2:36</meta:creation-date>
    <dc:creator>Generated</dc:creator>
    <dc:date>2026-08-17T07::42:36</dc:date>
    <dc:language>en-US</dc:language>
    <meta:editing-cycles>1</meta:editing-cycles>
    <meta:editing-duration>PT0S</meta:editing-duration>
    <dc:title>i2doku-cz:060-sklad:070-pos-integrace:600-implementace-pos:140-url-spojeni:start</dc:title>
  </office:meta>
</office:document-meta>
</file>