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300-tisk:start"/><text:bookmark-start text:name="__RefHeading___pos_tisk_pokladnich_dokladu_1"/><text:bookmark-start text:name="pos_tisk_pokladnich_dokladu"/>POS tisk pokladních dokladů<text:bookmark-end text:name="__RefHeading___pos_tisk_pokladnich_dokladu_1"/><text:bookmark-end text:name="pos_tisk_pokladnich_dokladu"/></text:h>
      <text:p text:style-name="Text_20_body">Proměné se používají z Placeholdernew.txt.</text:p>
      <text:p text:style-name="Text_20_body">Texty z databáze je možné načíst t000.</text:p>
      <text:p text:style-name="Text_20_body">&lt;small&gt; byl definován.</text:p>
      <text:p text:style-name="Text_20_body">Adresa pobočky na paragonu: adresy jsou nastaveny v i/2 v záhlaví dokladu (číselník poboček). Je to o hodně flexibilnější.</text:p>
      <text:p text:style-name="Text_20_body"><text:a xlink:type="simple" xlink:href="https://wiki.data-norms.cz/doku.php?id=pos:hardware:tisk-malym-pismem:start" text:style-name="Internet_20_link" text:visited-style-name="Visited_20_Internet_20_Link">tisk-malym-pism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54:48</meta:creation-date>
    <dc:creator>Generated</dc:creator>
    <dc:date>2026-08-17T23::54:48</dc:date>
    <dc:language>en-US</dc:language>
    <meta:editing-cycles>1</meta:editing-cycles>
    <meta:editing-duration>PT0S</meta:editing-duration>
    <dc:title>i2doku-cz:060-sklad:070-pos-integrace:600-implementace-pos:300-tisk:start</dc:title>
  </office:meta>
</office:document-meta>
</file>