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73b9151431f20fefb434bda0319853.png"/>
  <manifest:file-entry manifest:media-type="image/png" manifest:full-path="Pictures/7d1f0b63ac1d439ee5ce4a1a7d962dc3.png"/>
  <manifest:file-entry manifest:media-type="image/png" manifest:full-path="Pictures/f5c85516fb20f7ea4438c56c83b7dc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400-eet:interni"/><text:bookmark-start text:name="__RefHeading___eet_implementace_pro_pos_1"/><text:bookmark-start text:name="eet_implementace_pro_pos"/>EET implementace pro POS<text:bookmark-end text:name="__RefHeading___eet_implementace_pro_pos_1"/><text:bookmark-end text:name="eet_implementace_pro_po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ze pro implementaci systému!</text:p></table:table-cell></table:table-row></table:table></draw:text-box></draw:frame></text:p>
      <text:h text:style-name="Heading_20_2" text:outline-level="2"><text:bookmark-start text:name="__RefHeading___konfigurace_pos_pro_eet_2"/><text:bookmark-start text:name="konfigurace_pos_pro_eet"/>Konfigurace POS pro EET<text:bookmark-end text:name="__RefHeading___konfigurace_pos_pro_eet_2"/><text:bookmark-end text:name="konfigurace_pos_pro_eet"/></text:h>
      <text:p text:style-name="Text_20_body">na pos certifikát umístit do c:\Program Files\Polynorm\i2POS4\Configuration\EET\</text:p>
      <text:p text:style-name="Text_20_body">na pos se konfiguruje v posconfig &gt; system_plugins &gt; EETWebservicesProcess</text:p>
      <text:h text:style-name="Heading_20_2" text:outline-level="2"><text:bookmark-start text:name="__RefHeading___soap_pos_eet_3"/><text:bookmark-start text:name="soap_pos_eet"/>SOAP POS EET<text:bookmark-end text:name="__RefHeading___soap_pos_eet_3"/><text:bookmark-end text:name="soap_pos_eet"/></text:h>
      <text:p text:style-name="Text_20_body">V číselníku URL spojení → adresa webservices pro POS:</text:p>
      <text:p text:style-name="Text_20_body"><draw:frame draw:style-name="media" draw:name="0" text:anchor-type="as-char" draw:z-index="0" svg:width="11.58875cm" svg:height="11.668125cm"><draw:image xlink:href="Pictures/db73b9151431f20fefb434bda0319853.png" xlink:type="simple" xlink:show="embed" xlink:actuate="onLoad"/></draw:frame></text:p>
      <text:h text:style-name="Heading_20_2" text:outline-level="2"><text:bookmark-start text:name="__RefHeading___nastaveni_soap_4"/><text:bookmark-start text:name="nastaveni_soap"/>Nastavení SOAP<text:bookmark-end text:name="__RefHeading___nastaveni_soap_4"/><text:bookmark-end text:name="nastaveni_soap"/></text:h>
      <text:p text:style-name="Text_20_body"><draw:frame draw:style-name="media" draw:name="1" text:anchor-type="as-char" draw:z-index="1" svg:width="25.743958333333cm" style:rel-width="100%" svg:height="15.001875cm" style:rel-height="scale"><draw:image xlink:href="Pictures/7d1f0b63ac1d439ee5ce4a1a7d962dc3.png" xlink:type="simple" xlink:show="embed" xlink:actuate="onLoad"/></draw:frame></text:p>
      <text:h text:style-name="Heading_20_2" text:outline-level="2"><text:bookmark-start text:name="__RefHeading___systemove_parametry_5"/><text:bookmark-start text:name="systemove_parametry"/>Systémové parametry<text:bookmark-end text:name="__RefHeading___systemove_parametry_5"/><text:bookmark-end text:name="systemove_parametry"/></text:h>
      <text:list text:style-name="List_20_1" text:continue-numbering="false">
        <text:list-item>
          <text:p text:style-name="List_20_1_Content_First"> xp0096 → ano → u:\Programme\Polynorm\i2\sys\security</text:p>
        </text:list-item>
        <text:list-item>
          <text:p text:style-name="List_20_1_Content"> cz0021 → ano → 3 (timeout)</text:p>
        </text:list-item>
        <text:list-item>
          <text:p text:style-name="List_20_1_Content"> cz0022 → ne/ano → u:\Programme\Polynorm\i2\Data\EET\XXX (logování přenosu)</text:p>
        </text:list-item>
        <text:list-item>
          <text:p text:style-name="List_20_1_Content"> cz0023 → ano → (url EET)</text:p>
          <text:list text:style-name="List_20_1">
            <text:list-item>
              <text:p text:style-name="List_20_1_Content"> produkční - <text:a xlink:type="simple" xlink:href="https://prod.eet.cz:443/eet/services/EETServiceSOAP/v3" text:style-name="Internet_20_link" text:visited-style-name="Visited_20_Internet_20_Link">https://prod.eet.cz:443/eet/services/EETServiceSOAP/v3</text:a> </text:p>
            </text:list-item>
            <text:list-item>
              <text:p text:style-name="List_20_1_Content_Last"> test - <text:a xlink:type="simple" xlink:href="https://pg.eet.cz:443/eet/services/EETServiceSOAP/v3" text:style-name="Internet_20_link" text:visited-style-name="Visited_20_Internet_20_Link">https://pg.eet.cz:443/eet/services/EETServiceSOAP/v3</text:a></text:p>
            </text:list-item>
          </text:list>
        </text:list-item>
      </text:list>
      <text:h text:style-name="Heading_20_2" text:outline-level="2"><text:bookmark-start text:name="__RefHeading___chyby_volani_soap_6"/><text:bookmark-start text:name="chyby_volani_soap"/>Chyby volání SOAP<text:bookmark-end text:name="__RefHeading___chyby_volani_soap_6"/><text:bookmark-end text:name="chyby_volani_soap"/></text:h>
      <text:p text:style-name="Text_20_body">protokol je ve složce u:\programme\Polynorm\i2\data\WebServices\Log\</text:p>
      <text:p text:style-name="Text_20_body">v souboru wsi2_debug_XXX_YYYYMMDD_ws_pos_createeet</text:p>
      <text:h text:style-name="Heading_20_2" text:outline-level="2"><text:bookmark-start text:name="__RefHeading___nastaveni_v_pos_7"/><text:bookmark-start text:name="nastaveni_v_pos"/>nastaveni v POS<text:bookmark-end text:name="__RefHeading___nastaveni_v_pos_7"/><text:bookmark-end text:name="nastaveni_v_pos"/></text:h>
      <text:list text:style-name="List_20_1" text:continue-numbering="false">
        <text:list-item>
          <text:p text:style-name="List_20_1_Content_First"> Plugin EET 490:</text:p>
          <text:list text:style-name="List_20_1">
            <text:list-item>
              <text:p text:style-name="List_20_1_Content"> Flag 1: 1=Show Patience Message</text:p>
            </text:list-item>
            <text:list-item>
              <text:p text:style-name="List_20_1_Content"> Plugin-Parameter 1: &lt;jméno certifikát&gt;|&lt;heslo&gt;</text:p>
            </text:list-item>
            <text:list-item>
              <text:p text:style-name="List_20_1_Content_Last"> Plugin-Parameter 2: &lt;timeout v ms&gt;</text:p>
            </text:list-item>
          </text:list>
        </text:list-item>
      </text:list>
      <text:list text:style-name="List_20_1" text:continue-numbering="false">
        <text:list-item>
          <text:p text:style-name="List_20_1_Content_First"> System_ProcessPlugin: (určí, kdy se tento plugin má používat</text:p>
          <text:list text:style-name="List_20_1">
            <text:list-item>
              <text:p text:style-name="List_20_1_Content"> ProcessHookId: 112</text:p>
            </text:list-item>
            <text:list-item>
              <text:p text:style-name="List_20_1_Content_Last"> ProcessID: 1000 a 1100 (prodej a vratka zákazníka)</text:p>
            </text:list-item>
          </text:list>
        </text:list-item>
      </text:list>
      <text:p text:style-name="Text_20_body">url pro eet webservice dle url#4000</text:p>
      <text:h text:style-name="Heading_20_2" text:outline-level="2"><text:bookmark-start text:name="__RefHeading___rychle_testy_spojeni_s_eet_u_zakaznika_ze_zorba6_8"/><text:bookmark-start text:name="rychle_testy_spojeni_s_eet_u_zakaznika_ze_zorba6"/>Rychlé testy spojení s EET u zákazníka ze Zorba6<text:bookmark-end text:name="__RefHeading___rychle_testy_spojeni_s_eet_u_zakaznika_ze_zorba6_8"/><text:bookmark-end text:name="rychle_testy_spojeni_s_eet_u_zakaznika_ze_zorba6"/></text:h>
      <text:p text:style-name="Text_20_body">Pro rychlé otestování funkčnosti EET u zákazníka</text:p>
      <text:p text:style-name="Text_20_body">s cestou: Pokladna → Server zákazníka → servery EET → Server zákazníka → Pokladna</text:p>
      <text:p text:style-name="Text_20_body">použijte aplikaci pro simulaci komunikace (je napojena na test mandant u zákazníka a PG na straně EET)</text:p>
      <text:p text:style-name="Text_20_body">uloženo na: <text:span text:style-name="Strong_20_Emphasis">l:\dn\zakaznici\AAA\– EET –\eettest-XXX\</text:span></text:p>
      <text:p text:style-name="Text_20_body">kde AAA je složka zákazníka
kde XXX je zkratka zákazníka</text:p>
      <text:p text:style-name="Text_20_body">spusťte soubor EETSOAP.exe</text:p>
      <text:p text:style-name="Text_20_body">příklad pro PSR: l:\dn\zakaznici\K III - pekárna Srnín\– EET –\eettest-psr\</text:p>
      <text:p text:style-name="Text_20_body">→ pokud je vše OK, dostanete FIK končící -ff</text:p>
      <text:p text:style-name="Text_20_body"><draw:frame draw:style-name="media" draw:name="2" text:anchor-type="as-char" draw:z-index="2" svg:width="22.092708333333cm" style:rel-width="100%" svg:height="6.270625cm" style:rel-height="scale"><draw:image xlink:href="Pictures/f5c85516fb20f7ea4438c56c83b7dca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5:51</meta:creation-date>
    <dc:creator>Generated</dc:creator>
    <dc:date>2026-08-17T06::55:51</dc:date>
    <dc:language>en-US</dc:language>
    <meta:editing-cycles>1</meta:editing-cycles>
    <meta:editing-duration>PT0S</meta:editing-duration>
    <dc:title>i2doku-cz:060-sklad:070-pos-integrace:600-implementace-pos:400-eet:interni</dc:title>
  </office:meta>
</office:document-meta>
</file>