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c89d8ba9a710481d0a256c803c8538.png"/>
  <manifest:file-entry manifest:media-type="image/png" manifest:full-path="Pictures/ca4ddd09f0715947ffa156c2eed9de06.png"/>
  <manifest:file-entry manifest:media-type="image/png" manifest:full-path="Pictures/00fc27ddb8275b1eb5dc96741f881927.png"/>
  <manifest:file-entry manifest:media-type="image/png" manifest:full-path="Pictures/c5143cd737b14cf57d24f10f75e6d4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600-implementace-pos:400-eet:start"/><text:bookmark-start text:name="__RefHeading___nastaveni_i_2_pos_pro_eet_1"/><text:bookmark-start text:name="nastaveni_i_2_pos_pro_eet"/>Nastavení i/2 POS pro EET<text:bookmark-end text:name="__RefHeading___nastaveni_i_2_pos_pro_eet_1"/><text:bookmark-end text:name="nastaveni_i_2_pos_pro_eet"/></text:h>
      <text:h text:style-name="Heading_20_2" text:outline-level="2"><text:bookmark-start text:name="__RefHeading___seznam_provozoven_v_aplikaci_eet_danoveho_portalu_2"/><text:bookmark-start text:name="seznam_provozoven_v_aplikaci_eet_danoveho_portalu"/>Seznam provozoven v aplikaci EET daňového portálu<text:bookmark-end text:name="__RefHeading___seznam_provozoven_v_aplikaci_eet_danoveho_portalu_2"/><text:bookmark-end text:name="seznam_provozoven_v_aplikaci_eet_danoveho_portalu"/></text:h>
      <text:p text:style-name="Text_20_body">Pro každou pobočku je nutné založit provozovnu na <text:a xlink:type="simple" xlink:href="https://adisdpr.mfcr.cz/adistc/adis/idpr_pub/auth/LoginPage.faces" text:style-name="Internet_20_link" text:visited-style-name="Visited_20_Internet_20_Link">daňovém portálu</text:a>. Každá dostane unikátní „číslo provozovny“ příklad zde 21.</text:p>
      <text:p text:style-name="Text_20_body"><draw:frame draw:style-name="media" draw:name="0" text:anchor-type="as-char" draw:z-index="0" svg:width="18.520833333333cm" style:rel-width="100%" svg:height="11.16473266745cm" style:rel-height="scale"><draw:image xlink:href="Pictures/c9c89d8ba9a710481d0a256c803c8538.png" xlink:type="simple" xlink:show="embed" xlink:actuate="onLoad"/></draw:frame></text:p>
      <text:h text:style-name="Heading_20_2" text:outline-level="2"><text:bookmark-start text:name="__RefHeading___konfigurace_i_2_pro_pos_eet_3"/><text:bookmark-start text:name="konfigurace_i_2_pro_pos_eet"/>Konfigurace i/2 pro POS EET<text:bookmark-end text:name="__RefHeading___konfigurace_i_2_pro_pos_eet_3"/><text:bookmark-end text:name="konfigurace_i_2_pro_pos_eet"/></text:h>
      <text:p text:style-name="Text_20_body">V Nastavení → Nastavení i/2 → Implementace POS → Číselník poboček je nutné přiřadit tato unikátní čísla jednotlivým pobočkám:</text:p>
      <text:p text:style-name="Text_20_body"><draw:frame draw:style-name="media" draw:name="1" text:anchor-type="as-char" draw:z-index="1" svg:width="18.520833333333cm" style:rel-width="100%" svg:height="12.252728174603cm" style:rel-height="scale"><draw:image xlink:href="Pictures/ca4ddd09f0715947ffa156c2eed9de06.png" xlink:type="simple" xlink:show="embed" xlink:actuate="onLoad"/></draw:frame></text:p>
      <text:h text:style-name="Heading_20_3" text:outline-level="3"><text:bookmark-start text:name="__RefHeading___zapati_uctenky_4"/><text:bookmark-start text:name="zapati_uctenky"/>Zápatí účtenky<text:bookmark-end text:name="__RefHeading___zapati_uctenky_4"/><text:bookmark-end text:name="zapati_uctenky"/></text:h>
      <text:p text:style-name="Text_20_body">Do zápatí účtenky (číselník poboček) přidat tento text:</text:p>
      <text:p text:style-name="Preformatted_20_Text">Tržba evidována v běžném režimu<text:line-break/>č. provozovny: 21</text:p>
      <text:p text:style-name="Text_20_body"><draw:frame draw:style-name="media" draw:name="2" text:anchor-type="as-char" draw:z-index="2" svg:width="18.520833333333cm" style:rel-width="100%" svg:height="12.858141762452cm" style:rel-height="scale"><draw:image xlink:href="Pictures/00fc27ddb8275b1eb5dc96741f881927.png" xlink:type="simple" xlink:show="embed" xlink:actuate="onLoad"/></draw:frame></text:p>
      <text:h text:style-name="Heading_20_3" text:outline-level="3"><text:bookmark-start text:name="__RefHeading___zahlavi_uctenky_5"/><text:bookmark-start text:name="zahlavi_uctenky"/>Záhlaví účtenky<text:bookmark-end text:name="__RefHeading___zahlavi_uctenky_5"/><text:bookmark-end text:name="zahlavi_uctenky"/></text:h>
      <text:p text:style-name="Text_20_body">Nová verze i/2POS již netiskne záhlaví účtenky automaticky. Záhlaví si prosím nastavte v číselníku poboček a máte zde možnost si ho volně měnit:</text:p>
      <text:p text:style-name="Text_20_body"><draw:frame draw:style-name="media" draw:name="3" text:anchor-type="as-char" draw:z-index="3" svg:width="18.520833333333cm" style:rel-width="100%" svg:height="15.140952527744cm" style:rel-height="scale"><draw:image xlink:href="Pictures/c5143cd737b14cf57d24f10f75e6d4c5.png" xlink:type="simple" xlink:show="embed" xlink:actuate="onLoad"/></draw:frame></text:p>
      <text:p text:style-name="Text_20_body"><text:a xlink:type="simple" xlink:href="https://wiki.data-norms.cz/doku.php?id=i2doku-cz:060-sklad:070-pos-integrace:600-implementace-pos:400-eet:interni" text:style-name="Internet_20_link" text:visited-style-name="Visited_20_Internet_20_Link">interni</text:a></text:p>
      <text:p text:style-name="Text_20_body">//Strana: /i2auf/axheetko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33:28</meta:creation-date>
    <dc:creator>Generated</dc:creator>
    <dc:date>2026-08-17T00::33:28</dc:date>
    <dc:language>en-US</dc:language>
    <meta:editing-cycles>1</meta:editing-cycles>
    <meta:editing-duration>PT0S</meta:editing-duration>
    <dc:title>i2doku-cz:060-sklad:070-pos-integrace:600-implementace-pos:400-eet:start</dc:title>
  </office:meta>
</office:document-meta>
</file>