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70-pos-integrace:600-implementace-pos:start"/><text:bookmark-start text:name="__RefHeading___implementece_pos_1"/><text:bookmark-start text:name="implementece_pos"/>Implementece POS<text:bookmark-end text:name="__RefHeading___implementece_pos_1"/><text:bookmark-end text:name="implementece_pos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70-pos-integrace:600-implementace-pos:010-ciselnik-pobocek:start" text:style-name="Internet_20_link" text:visited-style-name="Visited_20_Internet_20_Link">Číselník poboček</text:a></text:p>
        </text:list-item>
        <text:list-item>
          <text:p text:style-name="List_20_1_Content"><text:a xlink:type="simple" xlink:href="https://wiki.data-norms.cz/doku.php?id=i2doku-cz:060-sklad:070-pos-integrace:600-implementace-pos:020-ciselnik-pokladen:start" text:style-name="Internet_20_link" text:visited-style-name="Visited_20_Internet_20_Link">Číselník pokladen</text:a></text:p>
        </text:list-item>
        <text:list-item>
          <text:p text:style-name="List_20_1_Content"><text:a xlink:type="simple" xlink:href="https://wiki.data-norms.cz/doku.php?id=i2doku-cz:060-sklad:070-pos-integrace:600-implementace-pos:028-opravneni:start" text:style-name="Internet_20_link" text:visited-style-name="Visited_20_Internet_20_Link">Texty oprávnění</text:a></text:p>
        </text:list-item>
        <text:list-item>
          <text:p text:style-name="List_20_1_Content"><text:a xlink:type="simple" xlink:href="https://wiki.data-norms.cz/doku.php?id=i2doku-cz:060-sklad:070-pos-integrace:600-implementace-pos:030-fixni-klavesy:start" text:style-name="Internet_20_link" text:visited-style-name="Visited_20_Internet_20_Link">Nastavení rychlých tlačítek POS</text:a></text:p>
        </text:list-item>
        <text:list-item>
          <text:p text:style-name="List_20_1_Content"><text:a xlink:type="simple" xlink:href="https://wiki.data-norms.cz/doku.php?id=i2doku-cz:060-sklad:070-pos-integrace:600-implementace-pos:140-url-spojeni:start" text:style-name="Internet_20_link" text:visited-style-name="Visited_20_Internet_20_Link">Číselník URL spojení</text:a></text:p>
        </text:list-item>
        <text:list-item>
          <text:p text:style-name="List_20_1_Content"><text:a xlink:type="simple" xlink:href="https://wiki.data-norms.cz/doku.php?id=i2doku-cz:060-sklad:070-pos-integrace:600-implementace-pos:150-prefix-caroveho-kodu:start" text:style-name="Internet_20_link" text:visited-style-name="Visited_20_Internet_20_Link">Prefix čárového kódu</text:a></text:p>
        </text:list-item>
        <text:list-item>
          <text:p text:style-name="List_20_1_Content"><text:a xlink:type="simple" xlink:href="https://wiki.data-norms.cz/doku.php?id=i2doku-cz:060-sklad:070-pos-integrace:600-implementace-pos:160-prihlasit-pos-carovym-kodem:start" text:style-name="Internet_20_link" text:visited-style-name="Visited_20_Internet_20_Link">Přihlásit do POS načtením čárového kódu</text:a></text:p>
        </text:list-item>
        <text:list-item>
          <text:p text:style-name="List_20_1_Content"><text:a xlink:type="simple" xlink:href="https://wiki.data-norms.cz/doku.php?id=i2doku-cz:060-sklad:070-pos-integrace:600-implementace-pos:200-pos-akce-3_1:start" text:style-name="Internet_20_link" text:visited-style-name="Visited_20_Internet_20_Link">POS akce x+y</text:a></text:p>
        </text:list-item>
        <text:list-item>
          <text:p text:style-name="List_20_1_Content"><text:a xlink:type="simple" xlink:href="https://wiki.data-norms.cz/doku.php?id=i2doku-cz:060-sklad:070-pos-integrace:600-implementace-pos:210-pos-deleni-zbozi:start" text:style-name="Internet_20_link" text:visited-style-name="Visited_20_Internet_20_Link">Dělení zboží</text:a></text:p>
        </text:list-item>
        <text:list-item>
          <text:p text:style-name="List_20_1_Content"><text:a xlink:type="simple" xlink:href="https://wiki.data-norms.cz/doku.php?id=i2doku-cz:060-sklad:070-pos-integrace:600-implementace-pos:300-tisk:start" text:style-name="Internet_20_link" text:visited-style-name="Visited_20_Internet_20_Link">POS tisk pokladních dokladů</text:a></text:p>
        </text:list-item>
        <text:list-item>
          <text:p text:style-name="List_20_1_Content_Last"><text:a xlink:type="simple" xlink:href="https://wiki.data-norms.cz/doku.php?id=i2doku-cz:060-sklad:070-pos-integrace:600-implementace-pos:400-eet:start" text:style-name="Internet_20_link" text:visited-style-name="Visited_20_Internet_20_Link">Nastavení i/2 POS pro EE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3::25:04</meta:creation-date>
    <dc:creator>Generated</dc:creator>
    <dc:date>2026-08-18T03::25:04</dc:date>
    <dc:language>en-US</dc:language>
    <meta:editing-cycles>1</meta:editing-cycles>
    <meta:editing-duration>PT0S</meta:editing-duration>
    <dc:title>i2doku-cz:060-sklad:070-pos-integrace:600-implementace-pos:start</dc:title>
  </office:meta>
</office:document-meta>
</file>