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9729eeed72a37be203acc8d8b31ee4.png"/>
  <manifest:file-entry manifest:media-type="image/png" manifest:full-path="Pictures/f835f5ba602d0aa2975f7997b62d1f25.png"/>
  <manifest:file-entry manifest:media-type="image/png" manifest:full-path="Pictures/1ed90e171cc0b176a98042bb840f4c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60-sklad:070-pos-integrace:650-nova-pos:start"/><text:bookmark-start text:name="__RefHeading___nova_pokladna_na_misto_znicene_pokladny_1"/><text:bookmark-start text:name="nova_pokladna_na_misto_znicene_pokladny"/>Nová pokladna na místo zničené pokladny<text:bookmark-end text:name="__RefHeading___nova_pokladna_na_misto_znicene_pokladny_1"/><text:bookmark-end text:name="nova_pokladna_na_misto_znicene_pokladny"/></text:h>
      <text:p text:style-name="Text_20_body">Pokud dojde ke zničení pokladny, nová pokladna se nasadí se stejným číslem jako stará.<text:line-break/>
Nesmí se ale stát, že se setká číselná řada a že by se opakovala transakce se stejným číslem.</text:p>
      <text:p text:style-name="Text_20_body">Proto se musí posunout číselné řady:</text:p>
      <text:p text:style-name="Text_20_body"><draw:frame draw:style-name="media" draw:name="0" text:anchor-type="as-char" draw:z-index="0" svg:width="20.743333333333cm" style:rel-width="100%" svg:height="14.578541666667cm" style:rel-height="scale"><draw:image xlink:href="Pictures/fa9729eeed72a37be203acc8d8b31ee4.png" xlink:type="simple" xlink:show="embed" xlink:actuate="onLoad"/></draw:frame></text:p>
      <text:p text:style-name="Text_20_body">Zadá se poslední použité číslo transakce a závěrky dne.</text:p>
      <text:p text:style-name="Text_20_body">Kontrola:</text:p>
      <text:p text:style-name="Text_20_body">V databázi POSTrans nastavit v tabulce TRANS.NumberRanges nové číselné řady:</text:p>
      <text:p text:style-name="Text_20_body"><draw:frame draw:style-name="media" draw:name="1" text:anchor-type="as-char" draw:z-index="1" svg:width="20.822708333333cm" style:rel-width="100%" svg:height="14.631458333333cm" style:rel-height="scale"><draw:image xlink:href="Pictures/f835f5ba602d0aa2975f7997b62d1f25.png" xlink:type="simple" xlink:show="embed" xlink:actuate="onLoad"/></draw:frame></text:p>
      <text:p text:style-name="Text_20_body">Nastavit LastUsedValue na hodnotu, která bezpečně nebyla použita.<text:line-break/>
Například:<text:line-break/>
pokladna měla poslední závěrku 1224 a poslední transakci 1015358, zadám:<text:line-break/>
10 (Transakce) 2000001<text:line-break/>
20 (závěrka) 2000</text:p>
      <text:p text:style-name="Text_20_body"><draw:frame draw:style-name="media" draw:name="2" text:anchor-type="as-char" draw:z-index="2" svg:width="20.822708333333cm" style:rel-width="100%" svg:height="14.631458333333cm" style:rel-height="scale"><draw:image xlink:href="Pictures/1ed90e171cc0b176a98042bb840f4c73.png" xlink:type="simple" xlink:show="embed" xlink:actuate="onLoad"/></draw:frame></text:p>
      <text:p text:style-name="Text_20_body">pokud není v tabulce TRANS.Numberanges nic (pokladna je prázdná), Je to v SYSTEM.NumberRanges.</text:p>
      <text:p text:style-name="Text_20_body">Po změně prosím zkontrolujte pokladnu v programu Chyba závěrky, - potvrdit, že chybí předchozí závěrk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08:27</meta:creation-date>
    <dc:creator>Generated</dc:creator>
    <dc:date>2026-08-17T09::08:27</dc:date>
    <dc:language>en-US</dc:language>
    <meta:editing-cycles>1</meta:editing-cycles>
    <meta:editing-duration>PT0S</meta:editing-duration>
    <dc:title>i2doku-cz:060-sklad:070-pos-integrace:650-nova-pos:start</dc:title>
  </office:meta>
</office:document-meta>
</file>