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70-pos-integrace:start"/><text:bookmark-start text:name="__RefHeading___pos-integrace_1"/><text:bookmark-start text:name="pos-integrace"/>POS-Integrace<text:bookmark-end text:name="__RefHeading___pos-integrace_1"/><text:bookmark-end text:name="pos-integrace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70-pos-integrace:005-exportovat:start" text:style-name="Internet_20_link" text:visited-style-name="Visited_20_Internet_20_Link">Exportovat (data pro i2POS)</text:a></text:p>
        </text:list-item>
        <text:list-item>
          <text:p text:style-name="List_20_1_Content"><text:a xlink:type="simple" xlink:href="https://wiki.data-norms.cz/doku.php?id=i2doku-cz:060-sklad:070-pos-integrace:010-nacist:start" text:style-name="Internet_20_link" text:visited-style-name="Visited_20_Internet_20_Link">Načíst</text:a></text:p>
        </text:list-item>
        <text:list-item>
          <text:p text:style-name="List_20_1_Content"><text:a xlink:type="simple" xlink:href="https://wiki.data-norms.cz/doku.php?id=i2doku-cz:060-sklad:070-pos-integrace:030-vyhodnoceni:start" text:style-name="Internet_20_link" text:visited-style-name="Visited_20_Internet_20_Link">Vyhodnocení POS</text:a></text:p>
        </text:list-item>
        <text:list-item>
          <text:p text:style-name="List_20_1_Content"><text:a xlink:type="simple" xlink:href="https://wiki.data-norms.cz/doku.php?id=i2doku-cz:060-sklad:070-pos-integrace:500-ovladani-pos:start" text:style-name="Internet_20_link" text:visited-style-name="Visited_20_Internet_20_Link">Ovládání a popis i/2 POS</text:a></text:p>
        </text:list-item>
        <text:list-item>
          <text:p text:style-name="List_20_1_Content"><text:a xlink:type="simple" xlink:href="https://wiki.data-norms.cz/doku.php?id=i2doku-cz:060-sklad:070-pos-integrace:500-ovladani-pos-zmena-vkladu:start" text:style-name="Internet_20_link" text:visited-style-name="Visited_20_Internet_20_Link">i/2POS - jak změnit denní limit (vklad)</text:a></text:p>
        </text:list-item>
        <text:list-item>
          <text:p text:style-name="List_20_1_Content"><text:a xlink:type="simple" xlink:href="https://wiki.data-norms.cz/doku.php?id=i2doku-cz:060-sklad:070-pos-integrace:600-implementace-pos:start" text:style-name="Internet_20_link" text:visited-style-name="Visited_20_Internet_20_Link">Implementace POS</text:a></text:p>
        </text:list-item>
        <text:list-item>
          <text:p text:style-name="List_20_1_Content_Last"><text:a xlink:type="simple" xlink:href="https://wiki.data-norms.cz/doku.php?id=i2doku-cz:060-sklad:070-pos-integrace:650-nova-pos:start" text:style-name="Internet_20_link" text:visited-style-name="Visited_20_Internet_20_Link">Nová pokladna na místo zničené pokladny</text:a></text:p>
        </text:list-item>
      </text:list>
      <text:line-break/>
      <text:p text:style-name="Text_20_body">// Strana: /_menu/xplag/xplagpos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0::52:31</meta:creation-date>
    <dc:creator>Generated</dc:creator>
    <dc:date>2026-08-17T00::52:31</dc:date>
    <dc:language>en-US</dc:language>
    <meta:editing-cycles>1</meta:editing-cycles>
    <meta:editing-duration>PT0S</meta:editing-duration>
    <dc:title>i2doku-cz:060-sklad:070-pos-integrace:start</dc:title>
  </office:meta>
</office:document-meta>
</file>