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10-zahlavi:030-aahaufst219f:start"/><text:bookmark-start text:name="__RefHeading___instalace_1"/><text:bookmark-start text:name="instalace"/>Instalace<text:bookmark-end text:name="__RefHeading___instalace_1"/><text:bookmark-end text:name="instalace"/></text:h>
      <text:p text:style-name="Text_20_body">// Strana: /i2auf/aahaufst00w/aahaufst219f // <text:line-break/>
// Strana: /i2auf/aahaufst00w/aahaufst21901f // <text:line-break/>
// Strana: /i2auf/aahaufst00w/aahaufst21903f_01 // <text:line-break/>
// Strana: /i2auf/aahaufst00w/aahaufst21904f_01 // <text:line-break/>
// Strana: /i2auf/aahaufst00w/aahaufst21906f_0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05:28</meta:creation-date>
    <dc:creator>Generated</dc:creator>
    <dc:date>2026-08-17T12::05:28</dc:date>
    <dc:language>en-US</dc:language>
    <meta:editing-cycles>1</meta:editing-cycles>
    <meta:editing-duration>PT0S</meta:editing-duration>
    <dc:title>i2doku-cz:070-zakazky:010-prodej:010-porizeni-zakazky:010-zahlavi:030-aahaufst219f:start</dc:title>
  </office:meta>
</office:document-meta>
</file>