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389be6b8869951770dde15215d45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050-aahaufst230f:start"/><text:bookmark-start text:name="__RefHeading___adresy_1"/><text:bookmark-start text:name="adresy"/>Adresy<text:bookmark-end text:name="__RefHeading___adresy_1"/><text:bookmark-end text:name="adresy"/></text:h>
      <text:p text:style-name="Text_20_body">Podle parametrizace systému jsou k dispozici určité typy adres, které mohou být zákazníkovi přiřazeny (např. adresa hlavního sídla, adresa dodání, fakturační adresa atd.)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bc389be6b8869951770dde15215d4593.jpg" xlink:type="simple" xlink:show="embed" xlink:actuate="onLoad"/></draw:frame></text:p>
      <text:p text:style-name="Text_20_body">// Strana: /i2auf/aahaufst00w/aahaufst23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00:47</meta:creation-date>
    <dc:creator>Generated</dc:creator>
    <dc:date>2026-08-17T09::00:47</dc:date>
    <dc:language>en-US</dc:language>
    <meta:editing-cycles>1</meta:editing-cycles>
    <meta:editing-duration>PT0S</meta:editing-duration>
    <dc:title>i2doku-cz:070-zakazky:010-prodej:010-porizeni-zakazky:010-zahlavi:050-aahaufst230f:start</dc:title>
  </office:meta>
</office:document-meta>
</file>