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3bcf77220e4044ada00c7af9697969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10-prodej:010-porizeni-zakazky:010-zahlavi:110-aahaufst277f:start"/><text:bookmark-start text:name="__RefHeading___tisk_1"/><text:bookmark-start text:name="tisk"/>Tisk<text:bookmark-end text:name="__RefHeading___tisk_1"/><text:bookmark-end text:name="tisk"/></text:h>
      <text:p text:style-name="Text_20_body">Na této straně je možné zadat způsob tisku formulářů zakázky prodeje.</text:p>
      <text:p text:style-name="Text_20_body"><draw:frame draw:style-name="media" draw:name="0" text:anchor-type="as-char" draw:z-index="0" svg:width="20.875625cm" style:rel-width="100%" svg:height="15.822083333333cm" style:rel-height="scale"><draw:image xlink:href="Pictures/23bcf77220e4044ada00c7af96979692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Typ formuláře </text:p>
          </table:table-cell>
          <table:table-cell office:value-type="string" table:style-name="tablecell">
            <text:p text:style-name="tablealignleft"> Typ formuláře platí pro všechny fomuláře zakázky. </text:p>
          </table:table-cell>
        </table:table-row>
        <table:table-row>
          <table:table-cell office:value-type="string" table:style-name="tablecell">
            <text:p text:style-name="tablealignleft"> Jazyk </text:p>
          </table:table-cell>
          <table:table-cell office:value-type="string" table:style-name="tablecell">
            <text:p text:style-name="tablealignleft"> Zadání kódu jazyka pro tisk formulářů. Jako předvyplněná hodnota slouží jazyk zákazníka z číselníku zákazníků. </text:p>
          </table:table-cell>
        </table:table-row>
      </table:table>
      <text:p text:style-name="Text_20_body">// Strana: /i2auf/aahaufst00w/aahaufst277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8::07:10</meta:creation-date>
    <dc:creator>Generated</dc:creator>
    <dc:date>2026-08-17T08::07:10</dc:date>
    <dc:language>en-US</dc:language>
    <meta:editing-cycles>1</meta:editing-cycles>
    <meta:editing-duration>PT0S</meta:editing-duration>
    <dc:title>i2doku-cz:070-zakazky:010-prodej:010-porizeni-zakazky:010-zahlavi:110-aahaufst277f:start</dc:title>
  </office:meta>
</office:document-meta>
</file>