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480a77dadc84092ef22897f54349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10-zahlavi:120-aahaufst280f:start"/><text:bookmark-start text:name="__RefHeading___priprava_k_odberu_1"/><text:bookmark-start text:name="priprava_k_odberu"/>Příprava k odběru<text:bookmark-end text:name="__RefHeading___priprava_k_odberu_1"/><text:bookmark-end text:name="priprava_k_odberu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15480a77dadc84092ef22897f54349f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. středisko </text:p>
          </table:table-cell>
          <table:table-cell office:value-type="string" table:style-name="tablecell">
            <text:p text:style-name="tablealignleft"> Nákladové středisko, na které je zaúčtován výnos/náklad.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Projekt, na který je zaúčtován výnos/náklad.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Dílčí projekt, na který je zaúčtován výnos/náklad. </text:p>
          </table:table-cell>
        </table:table-row>
        <table:table-row>
          <table:table-cell office:value-type="string" table:style-name="tablecell">
            <text:p text:style-name="tablealignleft"> Rozděl. výnosu </text:p>
          </table:table-cell>
          <table:table-cell office:value-type="string" table:style-name="tablecell">
            <text:p text:style-name="tablealignleft"> Podíl výnosu na dodatek účtu v %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Dodatek účtu určuje číslo účtu pro zaúčtování při integraci ze zakázky do účetnictví. </text:p>
          </table:table-cell>
        </table:table-row>
      </table:table>
      <text:p text:style-name="Text_20_body">// Strana: /i2auf/aahaufst00w/aahaufst28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7:22</meta:creation-date>
    <dc:creator>Generated</dc:creator>
    <dc:date>2026-08-17T10::27:22</dc:date>
    <dc:language>en-US</dc:language>
    <meta:editing-cycles>1</meta:editing-cycles>
    <meta:editing-duration>PT0S</meta:editing-duration>
    <dc:title>i2doku-cz:070-zakazky:010-prodej:010-porizeni-zakazky:010-zahlavi:120-aahaufst280f:start</dc:title>
  </office:meta>
</office:document-meta>
</file>