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c85dc0ef167b8753e0f699d08a42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start"/><text:bookmark-start text:name="__RefHeading___zahlavi_zakazky_1"/><text:bookmark-start text:name="zahlavi_zakazky"/>Záhlaví zakázky<text:bookmark-end text:name="__RefHeading___zahlavi_zakazky_1"/><text:bookmark-end text:name="zahlavi_zakazky"/></text:h>
      <text:h text:style-name="Heading_20_2" text:outline-level="2"><text:bookmark-start text:name="__RefHeading___hlavni_zakaznik_2"/><text:bookmark-start text:name="hlavni_zakaznik"/>Hlavní zákazník<text:bookmark-end text:name="__RefHeading___hlavni_zakaznik_2"/><text:bookmark-end text:name="hlavni_zakaznik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1dc85dc0ef167b8753e0f699d08a427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ákazník </text:p>
          </table:table-cell>
          <table:table-cell office:value-type="string" table:style-name="tablecell">
            <text:p text:style-name="tablealignleft"> Přiřazení hlavního zákazníka pro zakázku. Jako standard bude hlavní zákazník převzat z číselníku zákazníků a ten může být zde změněn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V poli Hledaný výraz se dá vyhledávat hlavní zákazník podle &lt;a href=„/allgemeinehinweise/bedienelemente/index.html“&gt;stanovených konvencí&lt;/a&gt;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10-prodej:010-porizeni-zakazky:010-zahlavi:010-aahaufst213f:start" text:style-name="Internet_20_link" text:visited-style-name="Visited_20_Internet_20_Link">Projekt</text:a></text:p>
        </text:list-item>
        <text:list-item>
          <text:p text:style-name="List_20_1_Content"><text:a xlink:type="simple" xlink:href="https://wiki.data-norms.cz/doku.php?id=i2doku-cz:070-zakazky:010-prodej:010-porizeni-zakazky:010-zahlavi:020-aahaufst215f:start" text:style-name="Internet_20_link" text:visited-style-name="Visited_20_Internet_20_Link">Objekty</text:a></text:p>
        </text:list-item>
        <text:list-item>
          <text:p text:style-name="List_20_1_Content"><text:a xlink:type="simple" xlink:href="https://wiki.data-norms.cz/doku.php?id=i2doku-cz:070-zakazky:010-prodej:010-porizeni-zakazky:010-zahlavi:030-aahaufst219f:start" text:style-name="Internet_20_link" text:visited-style-name="Visited_20_Internet_20_Link">Instalace</text:a></text:p>
        </text:list-item>
        <text:list-item>
          <text:p text:style-name="List_20_1_Content"><text:a xlink:type="simple" xlink:href="https://wiki.data-norms.cz/doku.php?id=i2doku-cz:070-zakazky:010-prodej:010-porizeni-zakazky:010-zahlavi:040-aahaufst221f:start" text:style-name="Internet_20_link" text:visited-style-name="Visited_20_Internet_20_Link">Přístroj</text:a></text:p>
        </text:list-item>
        <text:list-item>
          <text:p text:style-name="List_20_1_Content"><text:a xlink:type="simple" xlink:href="https://wiki.data-norms.cz/doku.php?id=i2doku-cz:070-zakazky:010-prodej:010-porizeni-zakazky:010-zahlavi:050-aahaufst230f:start" text:style-name="Internet_20_link" text:visited-style-name="Visited_20_Internet_20_Link">Adresy</text:a></text:p>
        </text:list-item>
        <text:list-item>
          <text:p text:style-name="List_20_1_Content"><text:a xlink:type="simple" xlink:href="https://wiki.data-norms.cz/doku.php?id=i2doku-cz:070-zakazky:010-prodej:010-porizeni-zakazky:010-zahlavi:060-aahaufst235f:start" text:style-name="Internet_20_link" text:visited-style-name="Visited_20_Internet_20_Link">Seznam příjemců</text:a></text:p>
        </text:list-item>
        <text:list-item>
          <text:p text:style-name="List_20_1_Content"><text:a xlink:type="simple" xlink:href="https://wiki.data-norms.cz/doku.php?id=i2doku-cz:070-zakazky:010-prodej:010-porizeni-zakazky:010-zahlavi:070-aahaufst245f:start" text:style-name="Internet_20_link" text:visited-style-name="Visited_20_Internet_20_Link">Dodatečné údaje</text:a></text:p>
        </text:list-item>
        <text:list-item>
          <text:p text:style-name="List_20_1_Content"><text:a xlink:type="simple" xlink:href="https://wiki.data-norms.cz/doku.php?id=i2doku-cz:070-zakazky:010-prodej:010-porizeni-zakazky:010-zahlavi:080-aahaufst250f:start" text:style-name="Internet_20_link" text:visited-style-name="Visited_20_Internet_20_Link">Obchodní správa</text:a></text:p>
        </text:list-item>
        <text:list-item>
          <text:p text:style-name="List_20_1_Content"><text:a xlink:type="simple" xlink:href="https://wiki.data-norms.cz/doku.php?id=i2doku-cz:070-zakazky:010-prodej:010-porizeni-zakazky:010-zahlavi:090-aahaufst257f:start" text:style-name="Internet_20_link" text:visited-style-name="Visited_20_Internet_20_Link">Podmínky</text:a></text:p>
        </text:list-item>
        <text:list-item>
          <text:p text:style-name="List_20_1_Content"><text:a xlink:type="simple" xlink:href="https://wiki.data-norms.cz/doku.php?id=i2doku-cz:070-zakazky:010-prodej:010-porizeni-zakazky:010-zahlavi:100-aahaufst275f:start" text:style-name="Internet_20_link" text:visited-style-name="Visited_20_Internet_20_Link">Provize zakázky</text:a></text:p>
        </text:list-item>
        <text:list-item>
          <text:p text:style-name="List_20_1_Content"><text:a xlink:type="simple" xlink:href="https://wiki.data-norms.cz/doku.php?id=i2doku-cz:070-zakazky:010-prodej:010-porizeni-zakazky:010-zahlavi:110-aahaufst277f:start" text:style-name="Internet_20_link" text:visited-style-name="Visited_20_Internet_20_Link">Tisk</text:a></text:p>
        </text:list-item>
        <text:list-item>
          <text:p text:style-name="List_20_1_Content"><text:a xlink:type="simple" xlink:href="https://wiki.data-norms.cz/doku.php?id=i2doku-cz:070-zakazky:010-prodej:010-porizeni-zakazky:010-zahlavi:120-aahaufst280f:start" text:style-name="Internet_20_link" text:visited-style-name="Visited_20_Internet_20_Link">Příprava k odběru</text:a></text:p>
        </text:list-item>
        <text:list-item>
          <text:p text:style-name="List_20_1_Content_Last"><text:a xlink:type="simple" xlink:href="https://wiki.data-norms.cz/doku.php?id=i2doku-cz:070-zakazky:010-prodej:010-porizeni-zakazky:010-zahlavi:130-sxwmerkm000f:start" text:style-name="Internet_20_link" text:visited-style-name="Visited_20_Internet_20_Link">Atributy zakázky prodej</text:a></text:p>
        </text:list-item>
      </text:list>
      <text:line-break/>
      <text:p text:style-name="Text_20_body">// Strana: /i2auf/aahaufst00w/aahaufst210f // <text:line-break/>
// Strana: /i2auf/aahaufst00w/_set_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45:12</meta:creation-date>
    <dc:creator>Generated</dc:creator>
    <dc:date>2026-08-17T17::45:12</dc:date>
    <dc:language>en-US</dc:language>
    <meta:editing-cycles>1</meta:editing-cycles>
    <meta:editing-duration>PT0S</meta:editing-duration>
    <dc:title>i2doku-cz:070-zakazky:010-prodej:010-porizeni-zakazky:010-zahlavi:start</dc:title>
  </office:meta>
</office:document-meta>
</file>