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c71f5f691d7d26bbb216ef13b306d1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20-polozka:010-aahaufst415f:start"/><text:bookmark-start text:name="__RefHeading___polozka_dobropisu_1"/><text:bookmark-start text:name="polozka_dobropisu"/>Položka dobropisu<text:bookmark-end text:name="__RefHeading___polozka_dobropisu_1"/><text:bookmark-end text:name="polozka_dobropisu"/></text:h>
      <text:p text:style-name="Text_20_body">S tímto druhem položky bude pořízeno zboží, na které má být vystaven dobropis.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dc71f5f691d7d26bbb216ef13b306d17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        </text:p>
          </table:table-cell>
          <table:table-cell office:value-type="string" table:style-name="tableheader">
            <text:p text:style-name="Table_20_Heading"> Obsah/Poznámka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Zboží              </text:p>
          </table:table-cell>
          <table:table-cell office:value-type="string" table:style-name="tablecell">
            <text:p text:style-name="tablealignleft"> Kód zboží z číselníku zboží.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Hledaný výraz      </text:p>
          </table:table-cell>
          <table:table-cell office:value-type="string" table:style-name="tablecell">
            <text:p text:style-name="tablealignleft"> Možnost vyhledávat zboží podle hledaného výrazu.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ázev              </text:p>
          </table:table-cell>
          <table:table-cell office:value-type="string" table:style-name="tablecell">
            <text:p text:style-name="tablealignleft"> Po zadání čísla zboží systém zobrazí jeho název.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klad/Místo        </text:p>
          </table:table-cell>
          <table:table-cell office:value-type="string" table:style-name="tablecell">
            <text:p text:style-name="tablealignleft"> Zadání skladu, na který má být zboží vráceno.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nožství prodej    </text:p>
          </table:table-cell>
          <table:table-cell office:value-type="string" table:style-name="tablecell">
            <text:p text:style-name="tablealignleft"> Je-li množstevní jednotka prodeje rozdílná od množstevní jednotky skladu, tak můžeme vyplnit toto pole.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obropis množství  </text:p>
          </table:table-cell>
          <table:table-cell office:value-type="string" table:style-name="tablecell">
            <text:p text:style-name="tablealignleft"> Množství, které má být dobropisováno ve skladových jednotkách. Je-li množstevní jednotka skladu rozdílná od množstevní jednotky prodeje, tak bude množství ve skladových jednotkách vypočteno systémem a zobrazeno. Toto množství bude účtováno na sklad jako příjem.  </text:p>
          </table:table-cell>
        </table:table-row>
        <table:table-row>
          <table:table-cell office:value-type="string" table:style-name="tablecell">
            <text:p text:style-name="tablealignleft"> Množství vrácené   </text:p>
          </table:table-cell>
          <table:table-cell office:value-type="string" table:style-name="tablecell">
            <text:p text:style-name="tablealignleft"> Množství, které bude vráceno.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na/1 ks (1 MJ)   </text:p>
          </table:table-cell>
          <table:table-cell office:value-type="string" table:style-name="tablecell">
            <text:p text:style-name="tablealignleft"> Zobrazení ceny podle cenové kalkulace. Cena zde může být přepsána.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nožstevní sleva   </text:p>
          </table:table-cell>
          <table:table-cell office:value-type="string" table:style-name="tablecell">
            <text:p text:style-name="tablealignleft"> Zobrazení množstevní slevy na základě cenové kalkulace v částce nebo procentech. Množstevní sleva může být přepsána.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oznámka           </text:p>
          </table:table-cell>
          <table:table-cell office:value-type="string" table:style-name="tablecell">
            <text:p text:style-name="tablealignleft"> Volné zadání poznámky.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Hmotnost položky   </text:p>
          </table:table-cell>
          <table:table-cell office:value-type="string" table:style-name="tablecell">
            <text:p text:style-name="tablealignleft"> Zobrazení hmotnosti položky dobropisu (množství x hmotnost zboží).                 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// Strana: /i2auf/aahaufst00w/aahaufst41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1::45:07</meta:creation-date>
    <dc:creator>Generated</dc:creator>
    <dc:date>2026-08-17T21::45:07</dc:date>
    <dc:language>en-US</dc:language>
    <meta:editing-cycles>1</meta:editing-cycles>
    <meta:editing-duration>PT0S</meta:editing-duration>
    <dc:title>i2doku-cz:070-zakazky:010-prodej:010-porizeni-zakazky:020-polozka:010-aahaufst415f:start</dc:title>
  </office:meta>
</office:document-meta>
</file>