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515597ab1cd9a6dbc637871d24e7f0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20-polozka:020-aahaufst420f:start"/><text:bookmark-start text:name="__RefHeading___polozka_sluzby_1"/><text:bookmark-start text:name="polozka_sluzby"/>Položka služby<text:bookmark-end text:name="__RefHeading___polozka_sluzby_1"/><text:bookmark-end text:name="polozka_sluzby"/></text:h>
      <text:p text:style-name="Text_20_body">S tímto druhem položky bude pořízen prodej služeb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6515597ab1cd9a6dbc637871d24e7f0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Kód služby z číselníku zboží. </text:p>
          </table:table-cell>
        </table:table-row>
        <table:table-row>
          <table:table-cell office:value-type="string" table:style-name="tablecell">
            <text:p text:style-name="tablealignleft"> Hledaný výraz </text:p>
          </table:table-cell>
          <table:table-cell office:value-type="string" table:style-name="tablecell">
            <text:p text:style-name="tablealignleft"> Možnost vyhledávat služby podle hledaného výraz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Po zadání čísla služby systém zobrazí název. </text:p>
          </table:table-cell>
        </table:table-row>
        <table:table-row>
          <table:table-cell office:value-type="string" table:style-name="tablecell">
            <text:p text:style-name="tablealignleft"> Spotřeba času </text:p>
          </table:table-cell>
          <table:table-cell office:value-type="string" table:style-name="tablecell">
            <text:p text:style-name="tablealignleft"> U položky služeb je zadána místo množství spotřeba času. </text:p>
          </table:table-cell>
        </table:table-row>
        <table:table-row>
          <table:table-cell office:value-type="string" table:style-name="tablecell">
            <text:p text:style-name="tablealignleft"> Paušální cena </text:p>
          </table:table-cell>
          <table:table-cell office:value-type="string" table:style-name="tablecell">
            <text:p text:style-name="tablealignleft"> Zaškrtávací tlačítko určuje, zda je cena paušální nebo součtem podpoložek. </text:p>
          </table:table-cell>
        </table:table-row>
        <table:table-row>
          <table:table-cell office:value-type="string" table:style-name="tablecell">
            <text:p text:style-name="tablealignleft"> Kód chyby </text:p>
          </table:table-cell>
          <table:table-cell office:value-type="string" table:style-name="tablecell">
            <text:p text:style-name="tablealignleft"> Přiřazení kódu chyby, který souvisí se službou zákazníkovi (např. vadné zboží - jedná se o práce související s opravou tohoto zboží).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Volné zadání poznámky. </text:p>
          </table:table-cell>
        </table:table-row>
      </table:table>
      <text:p text:style-name="Text_20_body">// Strana: /i2auf/aahaufst00w/aahaufst42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35:38</meta:creation-date>
    <dc:creator>Generated</dc:creator>
    <dc:date>2026-08-17T17::35:38</dc:date>
    <dc:language>en-US</dc:language>
    <meta:editing-cycles>1</meta:editing-cycles>
    <meta:editing-duration>PT0S</meta:editing-duration>
    <dc:title>i2doku-cz:070-zakazky:010-prodej:010-porizeni-zakazky:020-polozka:020-aahaufst420f:start</dc:title>
  </office:meta>
</office:document-meta>
</file>