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16bbe1a92537c436f6e2dbb7cdb1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40-aahaufst425f:start"/><text:bookmark-start text:name="__RefHeading___kusovnik_1"/><text:bookmark-start text:name="kusovnik"/>Kusovník<text:bookmark-end text:name="__RefHeading___kusovnik_1"/><text:bookmark-end text:name="kusovnik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a816bbe1a92537c436f6e2dbb7cdb10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dpoložka </text:p>
          </table:table-cell>
          <table:table-cell office:value-type="string" table:style-name="tablecell">
            <text:p text:style-name="tablealignleft"> Číslo položky komponenty v kusovníku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Číslo zboží komponenty v kusovník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zboží komponenty v kusovníku. </text:p>
          </table:table-cell>
        </table:table-row>
        <table:table-row>
          <table:table-cell office:value-type="string" table:style-name="tablecell">
            <text:p text:style-name="tablealignleft"> Sklad/Místo </text:p>
          </table:table-cell>
          <table:table-cell office:value-type="string" table:style-name="tablecell">
            <text:p text:style-name="tablealignleft"> Sklad, ze kterého bude požadované množství odebráno. </text:p>
          </table:table-cell>
        </table:table-row>
        <table:table-row>
          <table:table-cell office:value-type="string" table:style-name="tablecell">
            <text:p text:style-name="tablealignleft"> Struktur. množ. </text:p>
          </table:table-cell>
          <table:table-cell office:value-type="string" table:style-name="tablecell">
            <text:p text:style-name="tablealignleft"> Množství komponent, které je nutné v kusovníku. </text:p>
          </table:table-cell>
        </table:table-row>
      </table:table>
      <text:p text:style-name="Text_20_body">// Strana: /i2auf/aahaufst00w/aahaufst42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4:32</meta:creation-date>
    <dc:creator>Generated</dc:creator>
    <dc:date>2026-08-17T12::04:32</dc:date>
    <dc:language>en-US</dc:language>
    <meta:editing-cycles>1</meta:editing-cycles>
    <meta:editing-duration>PT0S</meta:editing-duration>
    <dc:title>i2doku-cz:070-zakazky:010-prodej:010-porizeni-zakazky:020-polozka:040-aahaufst425f:start</dc:title>
  </office:meta>
</office:document-meta>
</file>