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50-aahaufst465f:start"/><text:bookmark-start text:name="__RefHeading___polozka_hlaseni_1"/><text:bookmark-start text:name="polozka_hlaseni"/>Položka hlášení<text:bookmark-end text:name="__RefHeading___polozka_hlaseni_1"/><text:bookmark-end text:name="polozka_hlaseni"/></text:h>
      <text:p text:style-name="Text_20_body">// Strana: /i2auf/aahaufst00w/aahaufst465f // <text:line-break/>
// Strana: /i2auf/aahaufst00w/aahaufst46501f // <text:line-break/>
// Strana: /i2auf/aahaufst00w/aahaufst465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5:17</meta:creation-date>
    <dc:creator>Generated</dc:creator>
    <dc:date>2026-08-17T12::05:17</dc:date>
    <dc:language>en-US</dc:language>
    <meta:editing-cycles>1</meta:editing-cycles>
    <meta:editing-duration>PT0S</meta:editing-duration>
    <dc:title>i2doku-cz:070-zakazky:010-prodej:010-porizeni-zakazky:020-polozka:050-aahaufst465f:start</dc:title>
  </office:meta>
</office:document-meta>
</file>