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7f0d941c6d5c714fae8328e86ccd4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70-aahaufst451f:start"/><text:bookmark-start text:name="__RefHeading___cena_a_slevy_1"/><text:bookmark-start text:name="cena_a_slevy"/>Cena a slevy<text:bookmark-end text:name="__RefHeading___cena_a_slevy_1"/><text:bookmark-end text:name="cena_a_slevy"/></text:h>
      <text:p text:style-name="Text_20_body">Na této straně je možné změnit prodejní cenu a zadat případné slevy k položce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37f0d941c6d5c714fae8328e86ccd45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na/1 ks  (1MJ)                </text:p>
          </table:table-cell>
          <table:table-cell office:value-type="string" table:style-name="tablecell">
            <text:p text:style-name="tablealignleft"> Platná prodejní cena za jednotku z číselníku zboží - lze ji změnit.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cenění/ks (MJ)                 </text:p>
          </table:table-cell>
          <table:table-cell office:value-type="string" table:style-name="tablecell">
            <text:p text:style-name="tablealignleft"> Platná oceňovací skladová cena z číselníku zboží.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zúčtování                  </text:p>
          </table:table-cell>
          <table:table-cell office:value-type="string" table:style-name="tablecell">
            <text:p text:style-name="tablealignleft"> Druh zúčtování definuje, zda je položka zúčtovatelná nebo zda se jedná například o plnění v rámci záruky - je převzato ze záhlaví zakázky.  </text:p>
          </table:table-cell>
        </table:table-row>
        <table:table-row>
          <table:table-cell office:value-type="string" table:style-name="tablecell">
            <text:p text:style-name="tablealignleft"> DPH                             </text:p>
          </table:table-cell>
          <table:table-cell office:value-type="string" table:style-name="tablecell">
            <text:p text:style-name="tablealignleft"> Daňový kód pro výpočet DPH.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levy/Položka, Skupiny, Celkem  </text:p>
          </table:table-cell>
          <table:table-cell office:value-type="string" table:style-name="tablecell">
            <text:p text:style-name="tablealignleft"> Zaškrtávací tlačítka určují výpočet slevy (na položku, skupinovou slevu a slevu celkem na celou zakázku).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kud je aktivováno zaškrtávací tlačítko pro slevu na položku můžeme vyplnit následující pole.                                              </text:p>
          </table:table-cell>
        </table:table-row>
        <table:table-row>
          <table:table-cell office:value-type="string" table:style-name="tablecell">
            <text:p text:style-name="tablealignleft"> Základní sleva                  </text:p>
          </table:table-cell>
          <table:table-cell office:value-type="string" table:style-name="tablecell">
            <text:p text:style-name="tablealignleft"> Zadání základní slevy v částce nebo v procentech.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odnotová sleva                 </text:p>
          </table:table-cell>
          <table:table-cell office:value-type="string" table:style-name="tablecell">
            <text:p text:style-name="tablealignleft"> Zadání hodnotové slevy slevy v částce nebo v procentech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vláštní sleva                  </text:p>
          </table:table-cell>
          <table:table-cell office:value-type="string" table:style-name="tablecell">
            <text:p text:style-name="tablealignleft"> Zadání zvláštní slevy v částce nebo v procentech.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nožstevní sleva                </text:p>
          </table:table-cell>
          <table:table-cell office:value-type="string" table:style-name="tablecell">
            <text:p text:style-name="tablealignleft"> Zadání množstevní slevy v částce nebo v procentech.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tailní cena                   </text:p>
          </table:table-cell>
          <table:table-cell office:value-type="string" table:style-name="tablecell">
            <text:p text:style-name="tablealignleft"> Detailní cena, pokud je v číselníku zboží stanovena.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ýpočet/Vykazování              </text:p>
          </table:table-cell>
          <table:table-cell office:value-type="string" table:style-name="tablecell">
            <text:p text:style-name="tablealignleft"> Výběr z přednastavených možností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počet - základ pro výpočet slev - zůstatková hodnota nebo aditivní.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ykazování - vykazování slev na formulářích - skryté nebo otevřené.                                                                         </text:p>
          </table:table-cell>
        </table:table-row>
      </table:table>
      <text:p text:style-name="Text_20_body">// Strana: /i2auf/aahaufst00w/aahaufst45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12:19</meta:creation-date>
    <dc:creator>Generated</dc:creator>
    <dc:date>2026-08-17T11::12:19</dc:date>
    <dc:language>en-US</dc:language>
    <meta:editing-cycles>1</meta:editing-cycles>
    <meta:editing-duration>PT0S</meta:editing-duration>
    <dc:title>i2doku-cz:070-zakazky:010-prodej:010-porizeni-zakazky:020-polozka:070-aahaufst451f:start</dc:title>
  </office:meta>
</office:document-meta>
</file>