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4641be760e188f181ba71bc83121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90-aahaufst430f:start"/><text:bookmark-start text:name="__RefHeading___nasledne_aktivity_1"/><text:bookmark-start text:name="nasledne_aktivity"/>Následné aktivity<text:bookmark-end text:name="__RefHeading___nasledne_aktivity_1"/><text:bookmark-end text:name="nasledne_aktivity"/></text:h>
      <text:p text:style-name="Text_20_body">Po zadání položky (zboží) a doplnění údajů k položce mohou být podle druhu položky a parametrizace systému vyvolány následné aktivity. Druh a význam následných aktivit je závislý na nastavení parametrů při implementaci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d4641be760e188f181ba71bc8312115.jpg" xlink:type="simple" xlink:show="embed" xlink:actuate="onLoad"/></draw:frame></text:p>
      <text:p text:style-name="Text_20_body">Když je následná aktivita označena, bude zpracována.<text:line-break/>
Když je takto označena, nelze změnit sklad dodání zboží.</text:p>
      <text:p text:style-name="Text_20_body"><text:a xlink:type="simple" xlink:href="https://wiki.data-norms.cz/doku.php?id=i2doku-cz:200-nastaveni:100-nastaveni-i2:030-implementace-zakazky-a-skladu:270-nasledne-aktivity:start" text:style-name="Internet_20_link" text:visited-style-name="Visited_20_Internet_20_Link">270-nasledne-aktivity</text:a></text:p>
      <text:p text:style-name="Text_20_body">// Strana: /i2auf/aahaufst00w/aahaufst43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4:41</meta:creation-date>
    <dc:creator>Generated</dc:creator>
    <dc:date>2026-08-17T12::04:41</dc:date>
    <dc:language>en-US</dc:language>
    <meta:editing-cycles>1</meta:editing-cycles>
    <meta:editing-duration>PT0S</meta:editing-duration>
    <dc:title>i2doku-cz:070-zakazky:010-prodej:010-porizeni-zakazky:020-polozka:090-aahaufst430f:start</dc:title>
  </office:meta>
</office:document-meta>
</file>