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8f06b4630db1898f81d50ae792fcf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110-aahaufst470f:start"/><text:bookmark-start text:name="__RefHeading___puvod_cil_1"/><text:bookmark-start text:name="puvod_cil"/>Původ/Cíl<text:bookmark-end text:name="__RefHeading___puvod_cil_1"/><text:bookmark-end text:name="puvod_cil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eb8f06b4630db1898f81d50ae792fcf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ůvod následné aktivity </text:p>
          </table:table-cell>
          <table:table-cell office:value-type="string" table:style-name="tablecell">
            <text:p text:style-name="tablealignleft"> Vznikla-li tato zakázka prodeje jako následná aktivita jiné zakázky, bude zde původní zakázka uvedena. </text:p>
          </table:table-cell>
        </table:table-row>
        <table:table-row>
          <table:table-cell office:value-type="string" table:style-name="tablecell">
            <text:p text:style-name="tablealignleft"> Cíl následné aktivity </text:p>
          </table:table-cell>
          <table:table-cell office:value-type="string" table:style-name="tablecell">
            <text:p text:style-name="tablealignleft"> Má-li tato zakázka jako následek jinou zakázku, bude zde cílová zakázka uvedena. </text:p>
          </table:table-cell>
        </table:table-row>
      </table:table>
      <text:p text:style-name="Text_20_body">// Strana: /i2auf/aahaufst00w/aahaufst47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38:45</meta:creation-date>
    <dc:creator>Generated</dc:creator>
    <dc:date>2026-08-17T13::38:45</dc:date>
    <dc:language>en-US</dc:language>
    <meta:editing-cycles>1</meta:editing-cycles>
    <meta:editing-duration>PT0S</meta:editing-duration>
    <dc:title>i2doku-cz:070-zakazky:010-prodej:010-porizeni-zakazky:020-polozka:110-aahaufst470f:start</dc:title>
  </office:meta>
</office:document-meta>
</file>