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7aa04c1c7dc6ed4419b9df8fa67adef1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70-zakazky:010-prodej:010-porizeni-zakazky:020-polozka:start"/><text:bookmark-start text:name="__RefHeading___polozka_zakazky_1"/><text:bookmark-start text:name="polozka_zakazky"/>Položka zakázky<text:bookmark-end text:name="__RefHeading___polozka_zakazky_1"/><text:bookmark-end text:name="polozka_zakazky"/></text:h>
      <text:p text:style-name="Text_20_body">Po pořízení záhlaví zakázky následuje pořízení a zpracování položek zakázky.</text:p>
      <text:p text:style-name="Text_20_body">Okno pro pořízení položek zakázky se skládá ze tří částí. V nejvyšší části okna jsou zobrazeny základní informace o zakázce. S každou položkou zakázky bude sledována hodnota a umožněno průběžné porovnání s limitem úvěru.</text:p>
      <text:p text:style-name="Text_20_body">Střední část je přehledem již pořízených položek zakázky.</text:p>
      <text:p text:style-name="Text_20_body">Dolní část obsahuje vstupní oblast pro zadávání položek zakázky. Který druh položky bude systém přednabízet závisí na parametrizaci. Podle druhu položky jsou rozdílná pole pro zadávání i jejich pořadí. Druh položky lze vybrat pomocí klávesové zkratky Shift+F2. </text:p>
      <text:h text:style-name="Heading_20_2" text:outline-level="2"><text:bookmark-start text:name="__RefHeading___skladova_polozka_2"/><text:bookmark-start text:name="skladova_polozka"/>Skladová položka<text:bookmark-end text:name="__RefHeading___skladova_polozka_2"/><text:bookmark-end text:name="skladova_polozka"/></text:h>
      <text:p text:style-name="Text_20_body">S tímto druhem položky bude pořízen standardní prodej zboží.</text:p>
      <text:p text:style-name="Text_20_body"><draw:frame draw:style-name="media" draw:name="0" text:anchor-type="as-char" draw:z-index="0" svg:width="20.875625cm" style:rel-width="100%" svg:height="15.822083333333cm" style:rel-height="scale"><draw:image xlink:href="Pictures/7aa04c1c7dc6ed4419b9df8fa67adef1.jpg" xlink:type="simple" xlink:show="embed" xlink:actuate="onLoad"/></draw:frame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Název pole </text:p>
          </table:table-cell>
          <table:table-cell office:value-type="string" table:style-name="tableheader">
            <text:p text:style-name="Table_20_Heading"> Obsah/Poznámka </text:p>
          </table:table-cell>
        </table:table-row>
        <table:table-row>
          <table:table-cell office:value-type="string" table:style-name="tablecell">
            <text:p text:style-name="tablealignleft"> Zboží </text:p>
          </table:table-cell>
          <table:table-cell office:value-type="string" table:style-name="tablecell">
            <text:p text:style-name="tablealignleft"> Kód zboží z číselníku zboží. </text:p>
          </table:table-cell>
        </table:table-row>
        <table:table-row>
          <table:table-cell office:value-type="string" table:style-name="tablecell">
            <text:p text:style-name="tablealignleft"> Hledaný výraz </text:p>
          </table:table-cell>
          <table:table-cell office:value-type="string" table:style-name="tablecell">
            <text:p text:style-name="tablealignleft"> Možnost vyhledávat zboží podle hledaného výrazu. </text:p>
          </table:table-cell>
        </table:table-row>
        <table:table-row>
          <table:table-cell office:value-type="string" table:style-name="tablecell">
            <text:p text:style-name="tablealignleft"> Název </text:p>
          </table:table-cell>
          <table:table-cell office:value-type="string" table:style-name="tablecell">
            <text:p text:style-name="tablealignleft"> Po zadání čísla zboží systém zobrazí jeho název. </text:p>
          </table:table-cell>
        </table:table-row>
        <table:table-row>
          <table:table-cell office:value-type="string" table:style-name="tablecell">
            <text:p text:style-name="tablealignleft"> Sklad/Místo </text:p>
          </table:table-cell>
          <table:table-cell office:value-type="string" table:style-name="tablecell">
            <text:p text:style-name="tablealignleft"> Zadání skladu, ze kterého má být zboží dodáno. </text:p>
          </table:table-cell>
        </table:table-row>
        <table:table-row>
          <table:table-cell office:value-type="string" table:style-name="tablecell">
            <text:p text:style-name="tablealignleft"> Množství prodej </text:p>
          </table:table-cell>
          <table:table-cell office:value-type="string" table:style-name="tablecell">
            <text:p text:style-name="tablealignleft"> Je-li množstevní jednotka prodeje rozdílná od množstevní jednotky skladu, tak můžeme vyplnit toto pole. </text:p>
          </table:table-cell>
        </table:table-row>
        <table:table-row>
          <table:table-cell office:value-type="string" table:style-name="tablecell">
            <text:p text:style-name="tablealignleft"> Množství sklad </text:p>
          </table:table-cell>
          <table:table-cell office:value-type="string" table:style-name="tablecell">
            <text:p text:style-name="tablealignleft"> Zadání objednaného množství ve skladových jednotkách. Je-li množstevní jednotka skladu rozdílná od množstevní jednotky prodeje, tak bude množství ve skladových jednotkách vypočteno systémem a zobrazeno. Po zadání množství a skladu se zobrazí informace o skladu v samostatném okně. </text:p>
          </table:table-cell>
        </table:table-row>
        <table:table-row>
          <table:table-cell office:value-type="string" table:style-name="tablecell">
            <text:p text:style-name="tablealignleft"> Množ. rezerv. </text:p>
          </table:table-cell>
          <table:table-cell office:value-type="string" table:style-name="tablecell">
            <text:p text:style-name="tablealignleft"> Rezervované množství odpovídá množství, které je k dispozici. Jestliže je disponibilní množství menší než množství do zakázky, bude množství adekvátně redukováno. </text:p>
          </table:table-cell>
        </table:table-row>
        <table:table-row>
          <table:table-cell office:value-type="string" table:style-name="tablecell">
            <text:p text:style-name="tablealignleft"> Cena/1 ks </text:p>
          </table:table-cell>
          <table:table-cell office:value-type="string" table:style-name="tablecell">
            <text:p text:style-name="tablealignleft"> Zobrazení ceny podle cenové kalkulace. Cena zde může být přepsána. </text:p>
          </table:table-cell>
        </table:table-row>
        <table:table-row>
          <table:table-cell office:value-type="string" table:style-name="tablecell">
            <text:p text:style-name="tablealignleft"> Množst. sleva </text:p>
          </table:table-cell>
          <table:table-cell office:value-type="string" table:style-name="tablecell">
            <text:p text:style-name="tablealignleft"> Zobrazení množstevní slevy na základě cenové kalkulace v částce nebo procentech. Množstevní sleva může být přepsána. </text:p>
          </table:table-cell>
        </table:table-row>
        <table:table-row>
          <table:table-cell office:value-type="string" table:style-name="tablecell">
            <text:p text:style-name="tablealignleft"> Termín </text:p>
          </table:table-cell>
          <table:table-cell office:value-type="string" table:style-name="tablecell">
            <text:p text:style-name="tablealignleft"> Datum dodání (systém převezme údaj ze záhlaví zakázky). Jestli-že je disponibilní množství 0, vypočítá systém termín dodání z aktuálního data plus čas na znovupořízení zboží. </text:p>
          </table:table-cell>
        </table:table-row>
        <table:table-row>
          <table:table-cell office:value-type="string" table:style-name="tablecell">
            <text:p text:style-name="tablealignleft"> Požad. termín </text:p>
          </table:table-cell>
          <table:table-cell office:value-type="string" table:style-name="tablecell">
            <text:p text:style-name="tablealignleft"> Požadované datum dodání. Požadovaný termín může být nastaven jako termín dodání v rámci dávkové rezervace, když je zboží k dispozici dříve než je očekáváno. </text:p>
          </table:table-cell>
        </table:table-row>
        <table:table-row>
          <table:table-cell office:value-type="string" table:style-name="tablecell">
            <text:p text:style-name="tablealignleft"> Správa chyběj. </text:p>
          </table:table-cell>
          <table:table-cell office:value-type="string" table:style-name="tablecell">
            <text:p text:style-name="tablealignleft"> Ze záhlaví bude převzato nastavení, zda se má provádět správa chybějícího množství na položce. Toto rozhodnutí zde může být změněno. </text:p>
          </table:table-cell>
        </table:table-row>
        <table:table-row>
          <table:table-cell office:value-type="string" table:style-name="tablecell">
            <text:p text:style-name="tablealignleft"> Dílčí dodávka </text:p>
          </table:table-cell>
          <table:table-cell office:value-type="string" table:style-name="tablecell">
            <text:p text:style-name="tablealignleft"> Ze záhlaví bude převzato nastavení, zda má být umožněna dílčí dodávka. Toto rozhodnutí zde může být změněno. </text:p>
          </table:table-cell>
        </table:table-row>
        <table:table-row>
          <table:table-cell office:value-type="string" table:style-name="tablecell">
            <text:p text:style-name="tablealignleft"> Poznámka </text:p>
          </table:table-cell>
          <table:table-cell office:value-type="string" table:style-name="tablecell">
            <text:p text:style-name="tablealignleft"> Volné zadání poznámky. </text:p>
          </table:table-cell>
        </table:table-row>
        <table:table-row>
          <table:table-cell office:value-type="string" table:style-name="tablecell">
            <text:p text:style-name="tablealignleft"> Hmotnost polož. </text:p>
          </table:table-cell>
          <table:table-cell office:value-type="string" table:style-name="tablecell">
            <text:p text:style-name="tablealignleft"> Zobrazení hmotnosti položky (množství x hmotnost položky zboží). </text:p>
          </table:table-cell>
        </table:table-row>
      </table:table>
      <text:p text:style-name="Text_20_body">
<text:line-break/>Podkategorie:</text:p>
      <text:list text:style-name="List_20_1" text:continue-numbering="false">
        <text:list-item>
          <text:p text:style-name="List_20_1_Content_First"><text:a xlink:type="simple" xlink:href="https://wiki.data-norms.cz/doku.php?id=i2doku-cz:070-zakazky:010-prodej:010-porizeni-zakazky:020-polozka:010-aahaufst415f:start" text:style-name="Internet_20_link" text:visited-style-name="Visited_20_Internet_20_Link">Položka dobropisu</text:a></text:p>
        </text:list-item>
        <text:list-item>
          <text:p text:style-name="List_20_1_Content"><text:a xlink:type="simple" xlink:href="https://wiki.data-norms.cz/doku.php?id=i2doku-cz:070-zakazky:010-prodej:010-porizeni-zakazky:020-polozka:020-aahaufst420f:start" text:style-name="Internet_20_link" text:visited-style-name="Visited_20_Internet_20_Link">Položka služby</text:a></text:p>
        </text:list-item>
        <text:list-item>
          <text:p text:style-name="List_20_1_Content"><text:a xlink:type="simple" xlink:href="https://wiki.data-norms.cz/doku.php?id=i2doku-cz:070-zakazky:010-prodej:010-porizeni-zakazky:020-polozka:030-aahaufst427f:start" text:style-name="Internet_20_link" text:visited-style-name="Visited_20_Internet_20_Link">Montáž</text:a></text:p>
        </text:list-item>
        <text:list-item>
          <text:p text:style-name="List_20_1_Content"><text:a xlink:type="simple" xlink:href="https://wiki.data-norms.cz/doku.php?id=i2doku-cz:070-zakazky:010-prodej:010-porizeni-zakazky:020-polozka:040-aahaufst425f:start" text:style-name="Internet_20_link" text:visited-style-name="Visited_20_Internet_20_Link">Kusovník</text:a></text:p>
        </text:list-item>
        <text:list-item>
          <text:p text:style-name="List_20_1_Content"><text:a xlink:type="simple" xlink:href="https://wiki.data-norms.cz/doku.php?id=i2doku-cz:070-zakazky:010-prodej:010-porizeni-zakazky:020-polozka:050-aahaufst465f:start" text:style-name="Internet_20_link" text:visited-style-name="Visited_20_Internet_20_Link">Položka hlášení</text:a></text:p>
        </text:list-item>
        <text:list-item>
          <text:p text:style-name="List_20_1_Content"><text:a xlink:type="simple" xlink:href="https://wiki.data-norms.cz/doku.php?id=i2doku-cz:070-zakazky:010-prodej:010-porizeni-zakazky:020-polozka:060-aahaufst445f:start" text:style-name="Internet_20_link" text:visited-style-name="Visited_20_Internet_20_Link">Přirážky ke zboží</text:a></text:p>
        </text:list-item>
        <text:list-item>
          <text:p text:style-name="List_20_1_Content"><text:a xlink:type="simple" xlink:href="https://wiki.data-norms.cz/doku.php?id=i2doku-cz:070-zakazky:010-prodej:010-porizeni-zakazky:020-polozka:070-aahaufst451f:start" text:style-name="Internet_20_link" text:visited-style-name="Visited_20_Internet_20_Link">Cena a slevy</text:a></text:p>
        </text:list-item>
        <text:list-item>
          <text:p text:style-name="List_20_1_Content"><text:a xlink:type="simple" xlink:href="https://wiki.data-norms.cz/doku.php?id=i2doku-cz:070-zakazky:010-prodej:010-porizeni-zakazky:020-polozka:080-aahaufst453f:start" text:style-name="Internet_20_link" text:visited-style-name="Visited_20_Internet_20_Link">Závěrka množství</text:a></text:p>
        </text:list-item>
        <text:list-item>
          <text:p text:style-name="List_20_1_Content"><text:a xlink:type="simple" xlink:href="https://wiki.data-norms.cz/doku.php?id=i2doku-cz:070-zakazky:010-prodej:010-porizeni-zakazky:020-polozka:090-aahaufst430f:start" text:style-name="Internet_20_link" text:visited-style-name="Visited_20_Internet_20_Link">Následné aktivity</text:a></text:p>
        </text:list-item>
        <text:list-item>
          <text:p text:style-name="List_20_1_Content"><text:a xlink:type="simple" xlink:href="https://wiki.data-norms.cz/doku.php?id=i2doku-cz:070-zakazky:010-prodej:010-porizeni-zakazky:020-polozka:100-aahaufst455f:start" text:style-name="Internet_20_link" text:visited-style-name="Visited_20_Internet_20_Link">Provize - položka zakázky</text:a></text:p>
        </text:list-item>
        <text:list-item>
          <text:p text:style-name="List_20_1_Content_Last"><text:a xlink:type="simple" xlink:href="https://wiki.data-norms.cz/doku.php?id=i2doku-cz:070-zakazky:010-prodej:010-porizeni-zakazky:020-polozka:110-aahaufst470f:start" text:style-name="Internet_20_link" text:visited-style-name="Visited_20_Internet_20_Link">Původ/Cíl</text:a></text:p>
        </text:list-item>
      </text:list>
      <text:line-break/>
      <text:p text:style-name="Text_20_body">Stránky v této kategorii:</text:p>
      <text:p text:style-name="Text_20_body">Žádné stránky v této kategorii.</text:p>
      <text:line-break/>
      <text:p text:style-name="Text_20_body">// Strana: /i2auf/aahaufst00w/_set_3 // <text:line-break/>
// Strana: /i2auf/aahaufst00w/aahaufst410f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7T20::17:23</meta:creation-date>
    <dc:creator>Generated</dc:creator>
    <dc:date>2026-08-17T20::17:23</dc:date>
    <dc:language>en-US</dc:language>
    <meta:editing-cycles>1</meta:editing-cycles>
    <meta:editing-duration>PT0S</meta:editing-duration>
    <dc:title>i2doku-cz:070-zakazky:010-prodej:010-porizeni-zakazky:020-polozka:start</dc:title>
  </office:meta>
</office:document-meta>
</file>