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b4723c0e7c0b52122ac75b37edc3f8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30-prehled-polozek:010-aahaufst508f:start"/><text:bookmark-start text:name="__RefHeading___seriove_cislo_1"/><text:bookmark-start text:name="seriove_cislo"/>Sériové číslo<text:bookmark-end text:name="__RefHeading___seriove_cislo_1"/><text:bookmark-end text:name="seriove_cislo"/></text:h>
      <text:p text:style-name="Text_20_body">Systém umožňuje evidování zboží se sériovými čísly a prodej zboží podle sériových čísel. </text:p>
      <text:h text:style-name="Heading_20_2" text:outline-level="2"><text:bookmark-start text:name="__RefHeading___zpracovani_2"/><text:bookmark-start text:name="zpracovani"/>Zpracování<text:bookmark-end text:name="__RefHeading___zpracovani_2"/><text:bookmark-end text:name="zpracovani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eb4723c0e7c0b52122ac75b37edc3f8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Zobrazení označení a názvu zboží. </text:p>
          </table:table-cell>
        </table:table-row>
        <table:table-row>
          <table:table-cell office:value-type="string" table:style-name="tablecell">
            <text:p text:style-name="tablealignleft"> Sériové číslo </text:p>
          </table:table-cell>
          <table:table-cell office:value-type="string" table:style-name="tablecell">
            <text:p text:style-name="tablealignleft"> Přiřazení sériového čísla ze sériových čísel evidovaných u zboží na skladě. </text:p>
          </table:table-cell>
        </table:table-row>
      </table:table>
      <text:p text:style-name="Text_20_body">// Strana: /i2auf/aahaufst00w/aahaufst50801f // <text:line-break/>
// Strana: /i2auf/aahaufst00w/aahaufst508f // <text:line-break/>
// Strana: /i2auf/aahaufst00w/aahaufst50802f // <text:line-break/>
// Strana: /i2auf/aahaufst00w/aahaufst50804f //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19:07</meta:creation-date>
    <dc:creator>Generated</dc:creator>
    <dc:date>2026-08-17T15::19:07</dc:date>
    <dc:language>en-US</dc:language>
    <meta:editing-cycles>1</meta:editing-cycles>
    <meta:editing-duration>PT0S</meta:editing-duration>
    <dc:title>i2doku-cz:070-zakazky:010-prodej:010-porizeni-zakazky:030-prehled-polozek:010-aahaufst508f:start</dc:title>
  </office:meta>
</office:document-meta>
</file>