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6c46d7d1d383837794507cfca2c2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30-prehled-polozek:020-aahaufst509f:start"/><text:bookmark-start text:name="__RefHeading___sarze_1"/><text:bookmark-start text:name="sarze"/>Šarže<text:bookmark-end text:name="__RefHeading___sarze_1"/><text:bookmark-end text:name="sarze"/></text:h>
      <text:p text:style-name="Text_20_body">Systém umožňuje evidování zboží se šaržemi a prodej zboží podle šarží. </text:p>
      <text:h text:style-name="Heading_20_2" text:outline-level="2"><text:bookmark-start text:name="__RefHeading___zpracovani_2"/><text:bookmark-start text:name="zpracovani"/>Zpracování<text:bookmark-end text:name="__RefHeading___zpracovani_2"/><text:bookmark-end text:name="zpracovan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386c46d7d1d383837794507cfca2c26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Zobrazení označení a názvu zboží. </text:p>
          </table:table-cell>
        </table:table-row>
        <table:table-row>
          <table:table-cell office:value-type="string" table:style-name="tablecell">
            <text:p text:style-name="tablealignleft"> Šarže </text:p>
          </table:table-cell>
          <table:table-cell office:value-type="string" table:style-name="tablecell">
            <text:p text:style-name="tablealignleft"> Přiřazení šarže z šarží evidovaných u zboží na skladě. </text:p>
          </table:table-cell>
        </table:table-row>
        <table:table-row>
          <table:table-cell office:value-type="string" table:style-name="tablecell">
            <text:p text:style-name="tablealignleft"> Expirace </text:p>
          </table:table-cell>
          <table:table-cell office:value-type="string" table:style-name="tablecell">
            <text:p text:style-name="tablealignleft"> Datum expirace (např. vypršení data použitelnosti nebo data minimální trvanlivosti atd.)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Zde se rozpustí celkové množství položky na jednotlivé šarže. </text:p>
          </table:table-cell>
        </table:table-row>
      </table:table>
      <text:p text:style-name="Text_20_body">// Strana: /i2auf/aahaufst00w/aahaufst50901f // <text:line-break/>
// Strana: /i2auf/aahaufst00w/aahaufst509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58:14</meta:creation-date>
    <dc:creator>Generated</dc:creator>
    <dc:date>2026-08-17T15::58:14</dc:date>
    <dc:language>en-US</dc:language>
    <meta:editing-cycles>1</meta:editing-cycles>
    <meta:editing-duration>PT0S</meta:editing-duration>
    <dc:title>i2doku-cz:070-zakazky:010-prodej:010-porizeni-zakazky:030-prehled-polozek:020-aahaufst509f:start</dc:title>
  </office:meta>
</office:document-meta>
</file>