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f4f6aeef098dfc42c31e48c5b6022c2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30-prehled-polozek:040-aahaufst580f:start"/><text:bookmark-start text:name="__RefHeading___vzhled_1"/><text:bookmark-start text:name="vzhled"/>Vzhled<text:bookmark-end text:name="__RefHeading___vzhled_1"/><text:bookmark-end text:name="vzhled"/></text:h>
      <text:p text:style-name="Text_20_body">Tato funkce nám umožňuje upravit vzhled formulářů zakázky prodeje.</text:p>
      <text:h text:style-name="Heading_20_2" text:outline-level="2"><text:bookmark-start text:name="__RefHeading___tvoreni_souhrnu_2"/><text:bookmark-start text:name="tvoreni_souhrnu"/>Tvoření souhrnů<text:bookmark-end text:name="__RefHeading___tvoreni_souhrnu_2"/><text:bookmark-end text:name="tvoreni_souhrnu"/></text:h>
      <text:p text:style-name="Text_20_body">Novou položku pro tvoření souhrnů založíme pomocí ikony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 v hlavní nástrojové liště.</text:p>
      <text:p text:style-name="Text_20_body"><draw:frame draw:style-name="media" draw:name="1" text:anchor-type="as-char" draw:z-index="1" svg:width="20.875625cm" style:rel-width="100%" svg:height="15.822083333333cm" style:rel-height="scale"><draw:image xlink:href="Pictures/f4f6aeef098dfc42c31e48c5b6022c2a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Číslo text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textu. </text:p>
          </table:table-cell>
        </table:table-row>
        <table:table-row>
          <table:table-cell office:value-type="string" table:style-name="tablecell">
            <text:p text:style-name="tablealignleft"> Vytvoření součtů </text:p>
          </table:table-cell>
          <table:table-cell office:value-type="string" table:style-name="tablecell">
            <text:p text:style-name="tablealignleft"> Zaškrtávací tlačítko určuje, zda bude tvořen součet. </text:p>
          </table:table-cell>
        </table:table-row>
        <table:table-row>
          <table:table-cell office:value-type="string" table:style-name="tablecell">
            <text:p text:style-name="tablealignleft"> Přidat k součtu </text:p>
          </table:table-cell>
          <table:table-cell office:value-type="string" table:style-name="tablecell">
            <text:p text:style-name="tablealignleft"> Pokud je aktivní zašrtávací tlačítko pro vytvoření součtu, je možné přiřadit k jinému součtu. </text:p>
          </table:table-cell>
        </table:table-row>
        <table:table-row>
          <table:table-cell office:value-type="string" table:style-name="tablecell">
            <text:p text:style-name="tablealignleft"> Nová strana </text:p>
          </table:table-cell>
          <table:table-cell office:value-type="string" table:style-name="tablecell">
            <text:p text:style-name="tablealignleft"> Zaškrtávací tlačítko určuje, zda bude text na nové straně. </text:p>
          </table:table-cell>
        </table:table-row>
        <table:table-row>
          <table:table-cell office:value-type="string" table:style-name="tablecell">
            <text:p text:style-name="tablealignleft"> Titulní text </text:p>
          </table:table-cell>
          <table:table-cell office:value-type="string" table:style-name="tablecell">
            <text:p text:style-name="tablealignleft"> Zadání titulního textu. </text:p>
          </table:table-cell>
        </table:table-row>
        <table:table-row>
          <table:table-cell office:value-type="string" table:style-name="tablecell">
            <text:p text:style-name="tablealignleft"> Závěrečný text </text:p>
          </table:table-cell>
          <table:table-cell office:value-type="string" table:style-name="tablecell">
            <text:p text:style-name="tablealignleft"> Zadání závěrečného textu. </text:p>
          </table:table-cell>
        </table:table-row>
        <table:table-row>
          <table:table-cell office:value-type="string" table:style-name="tablecell">
            <text:p text:style-name="tablealignleft"> Rekapitulace </text:p>
          </table:table-cell>
          <table:table-cell office:value-type="string" table:style-name="tablecell">
            <text:p text:style-name="tablealignleft"> Zadání rekapitulace textu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70-zakazky:010-prodej:010-porizeni-zakazky:030-prehled-polozek:040-aahaufst580f:010-aahaufst58004f:start" text:style-name="Internet_20_link" text:visited-style-name="Visited_20_Internet_20_Link">Třídění v dokladu</text:a></text:p>
        </text:list-item>
        <text:list-item>
          <text:p text:style-name="List_20_1_Content"><text:a xlink:type="simple" xlink:href="https://wiki.data-norms.cz/doku.php?id=i2doku-cz:070-zakazky:010-prodej:010-porizeni-zakazky:030-prehled-polozek:040-aahaufst580f:020-aahaufst58005f:start" text:style-name="Internet_20_link" text:visited-style-name="Visited_20_Internet_20_Link">Texty záhlaví a zápatí</text:a></text:p>
        </text:list-item>
        <text:list-item>
          <text:p text:style-name="List_20_1_Content"><text:a xlink:type="simple" xlink:href="https://wiki.data-norms.cz/doku.php?id=i2doku-cz:070-zakazky:010-prodej:010-porizeni-zakazky:030-prehled-polozek:040-aahaufst580f:030-aahaufst58002f:start" text:style-name="Internet_20_link" text:visited-style-name="Visited_20_Internet_20_Link">Dílčí texty</text:a></text:p>
        </text:list-item>
        <text:list-item>
          <text:p text:style-name="List_20_1_Content_Last"><text:a xlink:type="simple" xlink:href="https://wiki.data-norms.cz/doku.php?id=i2doku-cz:070-zakazky:010-prodej:010-porizeni-zakazky:030-prehled-polozek:040-aahaufst580f:040-aahaufst58001f:start" text:style-name="Internet_20_link" text:visited-style-name="Visited_20_Internet_20_Link">Tvorba dokladu</text:a></text:p>
        </text:list-item>
      </text:list>
      <text:line-break/>
      <text:p text:style-name="Text_20_body">// Strana: /i2auf/aahaufst00w/aahaufst58003f // <text:line-break/>
// Strana: /i2auf/aahaufst00w/aahaufst58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7:28</meta:creation-date>
    <dc:creator>Generated</dc:creator>
    <dc:date>2026-08-15T10::17:28</dc:date>
    <dc:language>en-US</dc:language>
    <meta:editing-cycles>1</meta:editing-cycles>
    <meta:editing-duration>PT0S</meta:editing-duration>
    <dc:title>i2doku-cz:070-zakazky:010-prodej:010-porizeni-zakazky:030-prehled-polozek:040-aahaufst580f:start</dc:title>
  </office:meta>
</office:document-meta>
</file>